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groten van de oppervlakte van een bestaande vlonder ter plaatse van de Rik 13 in Briell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groten van de oppervlakte van een bestaande vlonder ter plaatse van de Rik 13 in Brielle..</text:p>
            <text:p text:style-name="common-al">Zaaknummer: VTH202606-0080</text:p>
            <text:p text:style-name="common-al">Start bezwaartermijn (6 weken): 17-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52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080</meta:user-defined>
    <meta:user-defined meta:name="DCTERMS.abstract">het vergroten van de oppervlakte van een bestaande vlonder ter plaatse van de Rik 13 in Brielle</meta:user-defined>
    <dc:language>nl</dc:language>
    <meta:user-defined meta:name="OVERHEIDop.locatietype/OVERHEIDop.gebiedsmarkering">Punt</meta:user-defined>
    <meta:user-defined meta:name="DC.title">Waterschap Hollandse Delta - watervergunning voor het vergroten van de oppervlakte van een bestaande vlonder ter plaatse van de Rik 13 in Brielle</meta:user-defined>
    <meta:user-defined meta:name="DCTERMS.W3CDTF/DCTERMS.available">2026-08-17</meta:user-defined>
    <meta:user-defined meta:name="DCTERMS.W3CDTF/OVERHEIDop.jaargang">2026</meta:user-defined>
    <meta:user-defined meta:name="OVERHEIDop.publicationIssue">21521</meta:user-defined>
    <meta:user-defined meta:name="OVERHEIDop.WsbID/DC.identifier">wsb-2026-21521</meta:user-defined>
    <meta:user-defined meta:name="OVERHEIDop.versieInformatie"/>
  </office:meta>
</office:document-meta>
</file>