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vervangen van een beschoeiing en plaatsen van een steiger binnen beschermingszone A van de regionale waterkering bij Noordeinde 7 in Lambertschaa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05-08-2026
				</text:p>
            <text:p text:style-name="common-al">
            <text:span text:style-name="nadrukvet"> Zaaknummer: </text:span> 2026080522495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520</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0</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20</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0522495</meta:user-defined>
    <meta:user-defined meta:name="DCTERMS.abstract">het vervangen van een beschoeiing en plaatsen van een steiger binnen beschermingszone A van de regionale waterkering bij Noordeinde 7 in Lambertschaag</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vervangen van een beschoeiing en plaatsen van een steiger binnen beschermingszone A van de regionale waterkering bij Noordeinde 7 in Lambertschaag</meta:user-defined>
    <meta:user-defined meta:name="DCTERMS.W3CDTF/DCTERMS.available">2026-08-17</meta:user-defined>
    <meta:user-defined meta:name="DCTERMS.W3CDTF/OVERHEIDop.jaargang">2026</meta:user-defined>
    <meta:user-defined meta:name="OVERHEIDop.publicationIssue">21520</meta:user-defined>
    <meta:user-defined meta:name="OVERHEIDop.WsbID/DC.identifier">wsb-2026-21520</meta:user-defined>
    <meta:user-defined meta:name="OVERHEIDop.versieInformatie"/>
  </office:meta>
</office:document-meta>
</file>