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damwand langs primair water 008415 ter plaatse van Heust 18a te Well, Ammerzoden sectie H nummer 1284</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damwand langs primair water 008415 ter plaatse van Heust 18a te Well, Ammerzoden sectie H nummer 1284. 
</text:p>
            <text:p text:style-name="common-al">Zaaknummer: 337186
</text:p>
            <text:p text:style-name="common-al">DSO verzoeknummer: 2026062301440
</text:p>
            <text:p text:style-name="common-al">Start bezwaartermijn: 1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5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7186</meta:user-defined>
    <meta:user-defined meta:name="DCTERMS.abstract">het plaatsen van een damwand langs primair water 008415 ter plaatse van Heust 18a te Well, Ammerzoden H 1284</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een damwand langs primair water 008415 ter plaatse van Heust 18a te Well, Ammerzoden sectie H nummer 1284</meta:user-defined>
    <meta:user-defined meta:name="DCTERMS.W3CDTF/DCTERMS.available">2026-08-17</meta:user-defined>
    <meta:user-defined meta:name="DCTERMS.W3CDTF/OVERHEIDop.jaargang">2026</meta:user-defined>
    <meta:user-defined meta:name="OVERHEIDop.publicationIssue">21517</meta:user-defined>
    <meta:user-defined meta:name="OVERHEIDop.WsbID/DC.identifier">wsb-2026-21517</meta:user-defined>
    <meta:user-defined meta:name="OVERHEIDop.versieInformatie"/>
  </office:meta>
</office:document-meta>
</file>