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aanleggen van een infrastructurele duiker van een tertiaire water 103748 naar een secundaire water 103635 ter plaatse van Hogeveldseweg te Kester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aanleggen van een infrastructurele duiker van een tertiaire water 103748 naar een secundaire water 103635 ter plaatse van Hogeveldseweg te Kesteren. 
</text:p>
            <text:p text:style-name="common-al">Zaaknummer: 337119
</text:p>
            <text:p text:style-name="common-al">DSO verzoeknummer: 2026062301016
</text:p>
            <text:p text:style-name="common-al">Start bezwaartermijn: 14-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51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7119</meta:user-defined>
    <meta:user-defined meta:name="DCTERMS.abstract">aanleggen van een infrastructurele duiker van een tertiaire water 103748 naar een secundaire water 103635 ter plaatse van Hogeveldseweg te Kester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Waterschap Rivierenland - verlenen omgevingsvergunning voor het aanleggen van een infrastructurele duiker van een tertiaire water 103748 naar een secundaire water 103635 ter plaatse van Hogeveldseweg te Kesteren</meta:user-defined>
    <meta:user-defined meta:name="DCTERMS.W3CDTF/DCTERMS.available">2026-08-17</meta:user-defined>
    <meta:user-defined meta:name="DCTERMS.W3CDTF/OVERHEIDop.jaargang">2026</meta:user-defined>
    <meta:user-defined meta:name="OVERHEIDop.publicationIssue">21516</meta:user-defined>
    <meta:user-defined meta:name="OVERHEIDop.WsbID/DC.identifier">wsb-2026-21516</meta:user-defined>
    <meta:user-defined meta:name="OVERHEIDop.versieInformatie"/>
  </office:meta>
</office:document-meta>
</file>