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ontwerp-besluit voor het omleggen van een deel van de Kievitstocht door het graven van een watergang ('de haak') van de Kievitsweg naar de Paradijsvogelweg aan de gemeen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Waterschap Zuiderzeeland ontving op 28 november 2025 een aanvraag voor een omgevingsvergunning. De aanvraag is gedaan door de gemeente Almere voor het omleggen van een deel van de Kievitstocht door het graven van een watergang ('de haak') van de Kievitsweg naar de Paradijsvogelweg voor de ontwikkeling van Nobelhorst fase 4 te Almere. De aanvraag is geregistreerd onder zaaknummer 1016778. </text:p>
            <text:p text:style-name="common-al">Het college van Dijkgraaf en Heemraden van Waterschap Zuiderzeeland is van plan de aangevraagde omgevingsvergunning te verlenen. Daarvoor heeft het college van Dijkgraaf en Heemraden op 11 augustus 2026 een ontwerp-besluit opgesteld. </text:p>
            <text:p text:style-name="common-al">
            <text:span text:style-name="nadrukvet">Inzage in het ontwerp-besluit </text:span>
          </text:p>
            <text:p text:style-name="common-al">Het ontwerp-besluit en de bijbehorende stukken liggen van 12 augustus 2026 tot en met  24 september 2026 ter inzage op het kantoor van het waterschap aan de Lindelaan 20 te Lelystad. De stukken zijn ook digitaal in te zien. Als u de stukken wilt inzien, dient u hiervoor vooraf een afspraak te maken via <text:a xlink:href="mailto:waterprocedures@zuiderzeeland.nl" xlink:type="simple">waterprocedures@zuiderzeeland.nl</text:a>. Vermeld in de mail het zaaknummer.</text:p>
            <text:p text:style-name="common-al">
            <text:span text:style-name="nadrukvet">Zienswijzen</text:span>
          </text:p>
            <text:p text:style-name="common-al">Gedurende de termijn dat het ontwerp-besluit ter inzage ligt kan eenieder zijn of haar mening of opmerkingen (zienswijze) naar voren brengen over het voorgenomen besluit. Schriftelijke zienswijzen kunnen worden ingediend bij het college van Dijkgraaf en Heemraden van Waterschap Zuiderzeeland, Postbus 229, 8200 AE te Lelystad. U kunt ook mondelinge zienswijzen naar voren brengen. Maak hiervoor vooraf een afspraak via <text:a xlink:href="mailto:waterprocedures@zuiderzeeland.nl" xlink:type="simple">waterprocedures@zuiderzeeland.nl</text:a>.</text:p>
            <text:p text:style-name="common-al">
            <text:span text:style-name="nadrukvet">Verdere procedure</text:span>
          </text:p>
            <text:p text:style-name="common-al">Na afloop van de inzagetermijn nemen wij een definitief besluit. Bij de bekendmaking van het definitieve besluit informeren wij u over de vervolgprocedure.</text:p>
            <text:p text:style-name="common-al">
            <text:span text:style-name="nadrukvet">Bel of mail als u vragen heeft</text:span>
          </text:p>
            <text:p text:style-name="last-al">Wij helpen u graag. Wij zijn telefonisch bereikbaar via <text:a xlink:href="https://www.google.com/search?q=telefoonnumme+rzuiderzeeland+waterschap&amp;oq=telefoonnumme+rzuiderzeeland+waterschap&amp;gs_lcrp=EgRlZGdlKgYIABBFGDkyBggAEEUYOTIICAEQ6QcY_FXSAQg0NTE2ajBqMagCALACAA&amp;sourceid=chrome&amp;ie=UTF-8" xlink:type="simple">0320 274 911</text:a>. Houd uw zaaknummer bij de hand. U kunt ook een mail sturen naar <text:a xlink:href="mailto:waterprocedures@zuiderzeeland.nl" xlink:type="simple">waterprocedures@zuiderzeeland.nl</text:a>. Vermeld in uw mail het zaaknumme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5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6778 | ZZL/WPRC-472066649-28</meta:user-defined>
    <meta:user-defined meta:name="DCTERMS.abstract">ontwerp-besluit voor het omleggen van een deel van de Kievitstocht door het graven van een watergang ('de haak') van de Kievitsweg naar de Paradijsvogelweg voor de ontwikkeling van Nobelhorst fase 4 te Almere</meta:user-defined>
    <dc:language>nl</dc:language>
    <meta:user-defined meta:name="OVERHEIDop.locatietype/OVERHEIDop.gebiedsmarkering">Lijn</meta:user-defined>
    <meta:user-defined meta:name="DC.title">Waterschap Zuiderzeeland - ontwerp-besluit voor het omleggen van een deel van de Kievitstocht door het graven van een watergang ('de haak') van de Kievitsweg naar de Paradijsvogelweg aan de gemeente Almere</meta:user-defined>
    <meta:user-defined meta:name="DCTERMS.W3CDTF/DCTERMS.available">2026-08-17</meta:user-defined>
    <meta:user-defined meta:name="DCTERMS.W3CDTF/OVERHEIDop.jaargang">2026</meta:user-defined>
    <meta:user-defined meta:name="OVERHEIDop.publicationIssue">21515</meta:user-defined>
    <meta:user-defined meta:name="OVERHEIDop.WsbID/DC.identifier">wsb-2026-21515</meta:user-defined>
    <meta:user-defined meta:name="OVERHEIDop.versieInformatie"/>
  </office:meta>
</office:document-meta>
</file>