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uitvoeren van werkzaamheden in het kader van niet jaarlijks onderhoud aan de wegdek ter hoogte van Nijkerkerpad te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text:span>
            <text:span text:style-name="nadrukvet"> het uitvoeren van werkzaamheden in het kader van niet jaarlijks onderhoud aan de wegdek ter hoogte van Nijkerkerpad te Zeewold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2-08-2026 en geregistreerd onder zaaknummer 1019337.</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5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37</meta:user-defined>
    <meta:user-defined meta:name="DCTERMS.abstract">aanvraag vergunning (W): uitvoeren werkzaamheden i.h.k.v. niet jaarlijks onderhoud wegdek, Nijkerkerpad, Zeewolde</meta:user-defined>
    <dc:language>nl</dc:language>
    <meta:user-defined meta:name="OVERHEIDop.locatietype/OVERHEIDop.gebiedsmarkering">Vlak</meta:user-defined>
    <meta:user-defined meta:name="DC.title">Waterschap Zuiderzeeland – kennisgeving aanvraag omgevingsvergunning Omgevingswet voor het uitvoeren van werkzaamheden in het kader van niet jaarlijks onderhoud aan de wegdek ter hoogte van Nijkerkerpad te Zeewolde.</meta:user-defined>
    <meta:user-defined meta:name="DCTERMS.W3CDTF/DCTERMS.available">2026-08-17</meta:user-defined>
    <meta:user-defined meta:name="DCTERMS.W3CDTF/OVERHEIDop.jaargang">2026</meta:user-defined>
    <meta:user-defined meta:name="OVERHEIDop.publicationIssue">21513</meta:user-defined>
    <meta:user-defined meta:name="OVERHEIDop.WsbID/DC.identifier">wsb-2026-21513</meta:user-defined>
    <meta:user-defined meta:name="OVERHEIDop.versieInformatie"/>
  </office:meta>
</office:document-meta>
</file>