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plaatsen van een stuw in de buurt van Zendvelderweg 16 in Haaksber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plaatsen van een stuw in de buurt van Zendvelderweg 16 in Haaksberge</text:p>
            <text:p text:style-name="common-al">Locatie: nabij Zendvelderweg 16 in Haaksberen</text:p>
            <text:p text:style-name="common-al">Zaaknummer: DSO2026062900763</text:p>
            <text:p text:style-name="common-al">Datum bekendmaking besluit: 13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51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1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plaatsen van een stuw in de buurt van Zendvelderweg 16 in Haaksbergen</meta:user-defined>
    <meta:user-defined meta:name="DCTERMS.W3CDTF/DCTERMS.available">2026-08-17</meta:user-defined>
    <meta:user-defined meta:name="DCTERMS.W3CDTF/OVERHEIDop.jaargang">2026</meta:user-defined>
    <meta:user-defined meta:name="OVERHEIDop.publicationIssue">21512</meta:user-defined>
    <meta:user-defined meta:name="OVERHEIDop.WsbID/DC.identifier">wsb-2026-21512</meta:user-defined>
    <meta:user-defined meta:name="OVERHEIDop.versieInformatie"/>
  </office:meta>
</office:document-meta>
</file>