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hebben en behouden van elektriciteitskabels in het profiel van vrije ruimte van een a-watergang door middel van een gestuurde boring en open ontgraving nabij Milschot 53 te De Mort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hebben en behouden van elektriciteitskabels in het profiel van vrije ruimte van een a-watergang door middel van een gestuurde boring en open ontgraving nabij Milschot 53 te De Mortel. Het zaaknummer is 0654808916.</text:p>
            <text:p text:style-name="common-al">
            <text:span text:style-name="nadrukvet">Besluitdatum:</text:span> 13-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4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5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08916</meta:user-defined>
    <meta:user-defined meta:name="DCTERMS.abstract">Kabels en leidingen, PVVR, a-watergang, nabij Milschot 53 de Mortel</meta:user-defined>
    <dc:language>nl</dc:language>
    <meta:user-defined meta:name="OVERHEIDop.locatietype/OVERHEIDop.gebiedsmarkering">Lijn</meta:user-defined>
    <meta:user-defined meta:name="DC.title">Omgevingsvergunning verleend voor het aanleggen, hebben en behouden van elektriciteitskabels in het profiel van vrije ruimte van een a-watergang door middel van een gestuurde boring en open ontgraving nabij Milschot 53 te De Mortel</meta:user-defined>
    <meta:user-defined meta:name="DCTERMS.W3CDTF/DCTERMS.available">2026-08-17</meta:user-defined>
    <meta:user-defined meta:name="DCTERMS.W3CDTF/OVERHEIDop.jaargang">2026</meta:user-defined>
    <meta:user-defined meta:name="OVERHEIDop.publicationIssue">21511</meta:user-defined>
    <meta:user-defined meta:name="OVERHEIDop.WsbID/DC.identifier">wsb-2026-21511</meta:user-defined>
    <meta:user-defined meta:name="OVERHEIDop.versieInformatie"/>
  </office:meta>
</office:document-meta>
</file>