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31531 voor het leggen van een laagspanningskabel nabij Dammekant 2a te Bodegrav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leggen van één laagspanningskabel d.m.v. open ontgraving en een</text:p>
            <text:p text:style-name="common-al">boogzinker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1-08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15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1653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31531 voor het leggen van een laagspanningskabel nabij Dammekant 2a te Bodegraven.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508</meta:user-defined>
    <meta:user-defined meta:name="OVERHEIDop.WsbID/DC.identifier">wsb-2026-21508</meta:user-defined>
    <meta:user-defined meta:name="OVERHEIDop.versieInformatie"/>
  </office:meta>
</office:document-meta>
</file>