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aanleggen van kabel of leiding nabij Geestdorp 35 Woerden met code HDSR757246.</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aanleggen van kabel of leiding nabij Geestdorp 35 Woerden. De melding is ontvangen op 11 augustus 2026 en geregistreerd onder zaak 757246.</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0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437</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aanleggen van kabel of leiding nabij Geestdorp 35 Woerden met code HDSR757246.</meta:user-defined>
    <meta:user-defined meta:name="DCTERMS.W3CDTF/DCTERMS.available">2026-08-14</meta:user-defined>
    <meta:user-defined meta:name="DCTERMS.W3CDTF/OVERHEIDop.jaargang">2026</meta:user-defined>
    <meta:user-defined meta:name="OVERHEIDop.publicationIssue">21505</meta:user-defined>
    <meta:user-defined meta:name="OVERHEIDop.WsbID/DC.identifier">wsb-2026-21505</meta:user-defined>
    <meta:user-defined meta:name="OVERHEIDop.versieInformatie"/>
  </office:meta>
</office:document-meta>
</file>