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Melding activiteit voor het onttrekken en lozen van grondwater nabij Blikkenburgerlaan 125 te Zeist met code HDSR755088</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melding activiteit beoordeeld en deze voldoet aan de indieningsvereisten. De melding is voor het onttrekken en lozen van grondwater nabij Blikkenburgerlaan 125 te Zeist.</text:p>
            <text:p text:style-name="common-al">In de periode tussen 21 juli 2026 en 22 juli 2026 wordt er grondwater onttrokken met een debiet van maximaal &lt;HOEVEELHEID&gt; m³ per uur.</text:p>
            <text:p text:style-name="common-al">Voor het uitvoeren van de activiteit &lt;KEUZE BEMALING&gt; zijn specifieke verplichtingen Algemene regels met meldingsplicht van toepassing. Ook geldt in ons gehele beheergebied de zorgplicht. Wilt u meer weten, kijk dan in onze waterschapsverordening via deze link: <text:a xlink:href="https://lokaleregelgeving.overheid.nl/CVDR707248" xlink:type="simple">https://lokaleregelgeving.overheid.nl/CVDR707248</text:a>. In hoofdstuk 2 staan de regels voor lozingsactiviteiten en in hoofdstuk 3 staan de regels voor wateronttrekkingsactiviteiten.</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14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50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0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0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Waterschap/DC.creator">Hoogheemraadschap De Stichtse Rijnlanden</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757446</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Melding activiteit voor het onttrekken en lozen van grondwater nabij Blikkenburgerlaan 125 te Zeist met code HDSR755088</meta:user-defined>
    <meta:user-defined meta:name="DCTERMS.W3CDTF/DCTERMS.available">2026-08-14</meta:user-defined>
    <meta:user-defined meta:name="DCTERMS.W3CDTF/OVERHEIDop.jaargang">2026</meta:user-defined>
    <meta:user-defined meta:name="OVERHEIDop.publicationIssue">21503</meta:user-defined>
    <meta:user-defined meta:name="OVERHEIDop.WsbID/DC.identifier">wsb-2026-21503</meta:user-defined>
    <meta:user-defined meta:name="OVERHEIDop.versieInformatie"/>
  </office:meta>
</office:document-meta>
</file>