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199 voor het aanbrengen van een gasleiding nabij Leimuiderdijk 123 te Rijsenhout.</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het middels een open sleuf met een diepte van maximaal 1,0 m aanbrengen van PE100 SDR11 0,1 bar gasleiding Ø 110 mm binnen de kernzone van een regionale kering nabij Leimuiderdijk 123 te Rijsenhout.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4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9199 voor het aanbrengen van een gasleiding nabij Leimuiderdijk 123 te Rijsenhout.</meta:user-defined>
    <meta:user-defined meta:name="OVERHEIDop.datumEindeReactietermijn">2026-09-24</meta:user-defined>
    <meta:user-defined meta:name="OVERHEIDop.TilID/OVERHEIDop.terinzageleggingOP">til-2026-32361</meta:user-defined>
    <meta:user-defined meta:name="DCTERMS.W3CDTF/DCTERMS.available">2026-08-14</meta:user-defined>
    <meta:user-defined meta:name="DCTERMS.W3CDTF/OVERHEIDop.jaargang">2026</meta:user-defined>
    <meta:user-defined meta:name="OVERHEIDop.publicationIssue">21501</meta:user-defined>
    <meta:user-defined meta:name="OVERHEIDop.WsbID/DC.identifier">wsb-2026-21501</meta:user-defined>
    <meta:user-defined meta:name="OVERHEIDop.versieInformatie"/>
  </office:meta>
</office:document-meta>
</file>