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dempen van sloten op 4 locaties nabij Hoogeind in Driebruggen met code HDSR75710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dempen van sloten op 4 locaties nabij Hoogeind in Driebruggen. De melding is ontvangen op 10 augustus 2026 en geregistreerd onder zaak 757107.</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4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434</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dempen van sloten op 4 locaties nabij Hoogeind in Driebruggen met code HDSR757107.</meta:user-defined>
    <meta:user-defined meta:name="DCTERMS.W3CDTF/DCTERMS.available">2026-08-14</meta:user-defined>
    <meta:user-defined meta:name="DCTERMS.W3CDTF/OVERHEIDop.jaargang">2026</meta:user-defined>
    <meta:user-defined meta:name="OVERHEIDop.publicationIssue">21499</meta:user-defined>
    <meta:user-defined meta:name="OVERHEIDop.WsbID/DC.identifier">wsb-2026-21499</meta:user-defined>
    <meta:user-defined meta:name="OVERHEIDop.versieInformatie"/>
  </office:meta>
</office:document-meta>
</file>