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0345 voor diverse werkzaamheden nabij Pleiadenplantsoen en Havenkade te IJmuiden.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middels een open sleuf met een diepte van 1,30 m en breedte van 0,70 m aanbrengen kabels en PE100 SDR11 mantelbuizen Ø 200 mm. Het middels persingen aanbrengen van stalen mantelbuizen Ø 219 mm. En het middels twee horizontaal gestuurde boringen aanbrengen van een bundel van vier PE100 SDR11 mantelbuizen Ø 200 mmbinnen de kern- en beschermingszone van een primaire kering nabij Pleiadenplantsoen en Havenkade te IJmuid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4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4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30345 voor diverse werkzaamheden nabij Pleiadenplantsoen en Havenkade te IJmuiden.</meta:user-defined>
    <meta:user-defined meta:name="OVERHEIDop.datumEindeReactietermijn">2026-09-24</meta:user-defined>
    <meta:user-defined meta:name="OVERHEIDop.TilID/OVERHEIDop.terinzageleggingOP">til-2026-32355</meta:user-defined>
    <meta:user-defined meta:name="DCTERMS.W3CDTF/DCTERMS.available">2026-08-14</meta:user-defined>
    <meta:user-defined meta:name="DCTERMS.W3CDTF/OVERHEIDop.jaargang">2026</meta:user-defined>
    <meta:user-defined meta:name="OVERHEIDop.publicationIssue">21493</meta:user-defined>
    <meta:user-defined meta:name="OVERHEIDop.WsbID/DC.identifier">wsb-2026-21493</meta:user-defined>
    <meta:user-defined meta:name="OVERHEIDop.versieInformatie"/>
  </office:meta>
</office:document-meta>
</file>