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aanleggen van 3 dammen met duikers in primaire watergang 001150 en tertiaire watergang 065837 en maken van een uitweg naar een weg van in beheer van Waterschap Rivierenland ter hoogte van Hoogtweg 6 te Otto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aanleggen van 3 dammen met duikers in primaire watergang 001150 en tertiaire watergang 065837 en maken van een uitweg naar een weg van in beheer van Waterschap Rivierenland ter hoogte van Hoogtweg 6 te Ottoland. 
</text:p>
            <text:p text:style-name="common-al">Zaaknummer: 336923
</text:p>
            <text:p text:style-name="common-al">DSO verzoeknummer: 2026062100213
</text:p>
            <text:p text:style-name="common-al">Start bezwaartermijn: 13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4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336923</meta:user-defined>
    <meta:user-defined meta:name="DCTERMS.abstract">aanleggen 3 dammen met duikers in primair en tertiair water en maken van een uitweg naar een weg  van in beheer van Wsrl tpv Hoogtweg 6 te Otto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verlenen omgevingsvergunning voor het aanleggen van 3 dammen met duikers in primaire watergang 001150 en tertiaire watergang 065837 en maken van een uitweg naar een weg van in beheer van Waterschap Rivierenland ter hoogte van Hoogtweg 6 te Ottol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491</meta:user-defined>
    <meta:user-defined meta:name="OVERHEIDop.WsbID/DC.identifier">wsb-2026-21491</meta:user-defined>
    <meta:user-defined meta:name="OVERHEIDop.versieInformatie"/>
  </office:meta>
</office:document-meta>
</file>