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i98382bfa-bac8-493b-bdc9-bd2e7dbd4ad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office:automatic-styles>
  <office:body>
    <office:text>
      <text:p text:style-name="new_page_staatscourant"/>
      <text:p text:style-name="single-kop-titel">Besluit 2e uitbreiding onttrekkingsverbod uit oppervlaktewater</text:p>
      <text:section text:name="regeling_id1-3-2" text:style-name="regeling">
        <text:section text:name="aanhef_id1-3-2-1" text:style-name="aanhef">
          <text:section text:name="preambule_id1-3-2-1-1" text:style-name="preambule">
            <text:p text:style-name="al">
            <text:span text:style-name="nadrukvet">Het dagelijks bestuur van waterschap Aa en Maas, </text:span>
          </text:p>
            <text:p text:style-name="al"/>
            <text:p text:style-name="al">overwegende dat het grond- en oppervlaktewatersysteem ernstig onder druk staat: het neerslagtekort neemt verder toe, de grondwaterstanden zijn uitzonderlijk laag en steeds meer waterlopen staan onder peil of vallen droog. Hierdoor verslechtert de waterkwaliteit en neemt het risico op blauwalg en vissterfte toe. De weersverwachting biedt onvoldoende perspectief op structureel herstel. In polder Koningsvliet is de eerder opgebouwde waterbuffer uitgeput en daalt het peil in het Drongelens Kanaal, waardoor de wateraanvoer naar de polder in het gedrang kan komen. Om overdag ruimte te creëren voor herstel van het watersysteem en de beschikbare watervoorraad zo lang mogelijk te behouden, is verdere uitbreiding van het onttrekkingsverbod uit oppervlaktewater noodzakelijk;</text:p>
            <text:p text:style-name="al"/>
            <text:p text:style-name="al">gelet op:</text:p>
            <text:p text:style-name="al"/>
            <text:list text:style-name="id1-3-2-1-1-7">
              <text:list-item text:style-override="id1-3-2-1-1-7-1">
                <text:number>-</text:number>
                <text:p text:style-name="al">het bepaalde in artikel 1.16 van de Waterschapsverordening waterschap Aa en Maas; </text:p>
              </text:list-item>
              <text:list-item text:style-override="id1-3-2-1-1-7-2">
                <text:number>-</text:number>
                <text:p text:style-name="al">de Beleidsregel omtrent instellen en intrekken onttrekkingsverbod uit oppervlaktewater van waterschap Aa en Maas;</text:p>
              </text:list-item>
              <text:list-item text:style-override="id1-3-2-1-1-7-3">
                <text:number>-</text:number>
                <text:p text:style-name="al">de referentiemeetpunten in voornoemde beleidsregel;</text:p>
              </text:list-item>
            </text:list>
            <text:p text:style-name="al">
            <text:span text:style-name="nadrukvet">B E S L U I T:</text:span>
          </text:p>
          </text:section>
        </text:section>
        <text:section text:name="regeling-tekst_id1-3-2-2" text:style-name="regeling-tekst">
          <text:section text:name="artikel_id1-3-2-2-1" text:style-name="artikel">
            <text:p text:style-name="artikel_kop_titel"><text:span text:style-name="artikel_kop_label"/> </text:p>
            <text:p text:style-name="al">Het op 9 juli 2026 en 22 juli 2026 bekendgemaakte besluit tot eerste uitbreiding van het verbod op het onttrekken van water aan oppervlaktewaterlichamen verder uit te breiden. De overige bepalingen van voornoemde besluiten blijven onverkort van kracht. Deze tweede uitbreiding treedt in werking met ingang van de dag na bekendmaking en geldt tot 1 november 2026, tenzij het dagelijks bestuur besluit het onttrekkingsverbod eerder geheel of gedeeltelijk in te trekken.</text:p>
            <text:p text:style-name="al"/>
            <text:p text:style-name="al">Het verbod wordt uitgebreid met een urenverbod van 9.00 uur tot 21.00 uur voor de stroomgebieden Bossche Sloot en Loonse Vaart in rayon Koningsvliet van district Hertogswetering. In de bijlage is een kaart van het verbodsgebied opgenomen.</text:p>
            <text:p text:style-name="al"/>
            <text:p text:style-name="al">Het urenverbod geldt voor zowel onttrekkingen uit oppervlaktewater die plaatsvinden op basis van een verleende vergunning, als voor onttrekkingen die plaatsvinden op grond van de Aanwijzingen vergunningvrije gevallen en Aanwijzingen algemene regels zoals bedoeld in de Waterschapsverordening waterschap Aa en Maas 2024.</text:p>
            <text:p text:style-name="al"/>
            <text:p text:style-name="al">
            <text:span text:style-name="nadrukvet">Uitzonderingen</text:span>
          </text:p>
            <text:p text:style-name="al">De volgende uitzonderingen op het verbod uit het besluit van 23 juli 2026 worden gehandhaafd en blijven onverkort van kracht:</text:p>
            <text:p text:style-name="al"/>
            <text:p text:style-name="al">
            <text:span text:style-name="nadrukondlijn">Gebiedsspecifieke uitzonderingen</text:span>
          </text:p>
            <text:list text:style-name="id1-3-2-2-1-12">
              <text:list-item text:style-override="id1-3-2-2-1-12-1">
                <text:number>-</text:number>
                <text:p text:style-name="al">Het verbod is niet van toepassing binnen peilgebied stuw 104FVW en op de Gasselseloop en Tochtsloot, voor zover gelegen vanaf de provinciale weg tot aan de monding in de Maas, in het beheergebied van district Raam.</text:p>
              </text:list-item>
              <text:list-item text:style-override="id1-3-2-2-1-12-2">
                <text:number>-</text:number>
                <text:p text:style-name="al">Het verbod is niet van toepassing op de Zuid-Willemsvaart door Helmond (traverse), in het beheergebied van district Boven Aa.</text:p>
              </text:list-item>
            </text:list>
            <text:p text:style-name="al">
            <text:span text:style-name="nadrukondlijn">Gebruiksspecifieke uitzonderingen</text:span>
          </text:p>
            <text:list text:style-name="id1-3-2-2-1-14">
              <text:list-item text:style-override="id1-3-2-2-1-14-1">
                <text:number>-</text:number>
                <text:p text:style-name="al">Het verbod is niet van toepassing op onttrekkingen ten behoeve van veedrenking met behulp van een weidepomp en het blussen van branden.</text:p>
              </text:list-item>
              <text:list-item text:style-override="id1-3-2-2-1-14-2">
                <text:number>-</text:number>
                <text:p text:style-name="al">Het verbod is niet van toepassing op onttrekkingen die uitsluitend plaatsvinden ter voorkoming van zonnebrandnecrose van gewassen, waaronder appels en peren.</text:p>
              </text:list-item>
              <text:list-item text:style-override="id1-3-2-2-1-14-3">
                <text:number>-</text:number>
                <text:p text:style-name="al">Het verbod is niet van toepassing op het gebruik van water uit waterbekkens die zijn bestemd voor de opvang en het hergebruik van regenwater.</text:p>
              </text:list-item>
            </text:list>
            <text:p text:style-name="al">
            <text:span text:style-name="nadrukvet">Rechtsbescherming</text:span>
          </text:p>
            <text:p text:style-name="al">Belanghebbenden hebben de mogelijkheid tegen dit besluit binnen zes weken na bekendmaking een gemotiveerd bezwaarschrift in te dienen bij het dagelijks bestuur van waterschap Aa en Maas, Postbus 5049, 5201 GA, ’s-Hertogenbosch of digitaal via <text:a xlink:href="http://www.aaenmaas.nl/bezwaarbeslissingbestuur" xlink:type="simple"><text:span text:style-name="nadrukondlijn">www.aaenmaas.nl/bezwaarbeslissingbestuur</text:span></text:a>. </text:p>
            <text:p text:style-name="al">Het besluit treedt direct in werking, ook als u een bezwaarschrift indient. Als u dit niet wil vanwege een spoedeisend belang, kunt u de rechtbank Oost-Brabant in ’s-Hertogenbosch verzoeken om een voorlopige voorziening.</text:p>
          </text:section>
        </text:section>
        <text:section text:name="regeling-sluiting_id1-3-2-3" text:style-name="regeling-sluiting">
          <text:section text:name="ondertekening_id1-3-2-3-1">
            <text:p><text:span text:style-name="functie">Aldus vastgesteld door het dagelijks bestuur 12 augustus 2026,</text:span></text:p>
          </text:section>
          <text:section text:name="ondertekening_id1-3-2-3-2">
            <text:p><text:span text:style-name="functie"/></text:p>
            <text:p><text:span text:style-name="functie">De secretaris, </text:span></text:p>
            <text:p><text:span text:style-name="functie">Peter Verlaan </text:span></text:p>
          </text:section>
          <text:section text:name="ondertekening_id1-3-2-3-3">
            <text:p><text:span text:style-name="functie"/></text:p>
            <text:p><text:span text:style-name="functie">De voorzitter,</text:span></text:p>
            <text:p><text:span text:style-name="functie">Mario Jacobs </text:span></text:p>
          </text:section>
        </text:section>
        <text:section text:name="bijlage_id1-3-2-4" text:style-name="bijlage">
          <text:p text:style-name="bijlage_top"/>
          <text:p text:style-name="artikel_kop_titel"><text:span text:style-name="label"/> </text:p>
          <text:p text:style-name="al">
          <draw:frame><draw:text-box><text:section text:name="plaatje_id1-3-2-4-2-1" text:style-name="plaatje">
            <text:p text:style-name="illustratie_id1-3-2-4-2-1-1"><draw:frame draw:style-name="illustratie_id1-3-2-4-2-1-1" text:anchor-type="paragraph" svg:width="153mm" svg:height="107.74108818011256mm"><draw:image xlink:href="Pictures/Kaarti98382bfa-bac8-493b-bdc9-bd2e7dbd4ad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4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Aa en Maas</meta:user-defined>
    <meta:user-defined meta:name="OVERHEID.Informatietype/DC.type">officiële publicatie</meta:user-defined>
    <meta:user-defined meta:name="OVERHEIDop.Rubriek/DC.type">ander besluit van algemene strekking</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DC.source">artikel 1.16 van de Waterschapsverordening waterschap Aa en Maas]|[https://lokaleregelgeving.overheid.nl/CVDR703373/5#chp_1__subchp_1.10__art_1.16</meta:user-defined>
    <meta:user-defined meta:name="DC.source">Beleidsregel omtrent instellen en intrekken onttrekkingsverbod uit oppervlaktewater van wa- terschap Aa en Maas]|[https://lokaleregelgeving.overheid.nl/CVDR657646/2</meta:user-defined>
    <meta:user-defined meta:name="DCTERMS.alternative">Besluit 2e uitbreiding onttrekkingsverbod uit oppervlaktewater</meta:user-defined>
    <dc:language>nl</dc:language>
    <meta:user-defined meta:name="OVERHEIDop.locatietype/OVERHEIDop.gebiedsmarkering">Waterschap</meta:user-defined>
    <meta:user-defined meta:name="DC.title">Besluit 2e uitbreiding onttrekkingsverbod uit oppervlaktewater</meta:user-defined>
    <meta:user-defined meta:name="DCTERMS.W3CDTF/DCTERMS.available">2026-08-12</meta:user-defined>
    <meta:user-defined meta:name="OVERHEIDop.externeBijlage">Onttrekkingsverbod uit oppervlaktewater|exb-2026-28946</meta:user-defined>
    <meta:user-defined meta:name="DCTERMS.W3CDTF/OVERHEIDop.jaargang">2026</meta:user-defined>
    <meta:user-defined meta:name="OVERHEIDop.publicationIssue">21489</meta:user-defined>
    <meta:user-defined meta:name="OVERHEIDop.betreftRegeling">CVDR765539_1</meta:user-defined>
    <meta:user-defined meta:name="OVERHEIDop.WsbID/DC.identifier">wsb-2026-21489</meta:user-defined>
    <meta:user-defined meta:name="xs:date/OVERHEIDop.startdatum">2026-08-15</meta:user-defined>
    <meta:user-defined meta:name="OVERHEIDop.versieInformatie"/>
  </office:meta>
</office:document-meta>
</file>