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0485 voor het graven van een proefsleuf met een diepte van 1,0 m binnen de kern- en beschermingszone van een regionale kering nabij Leimuiderdijk 200 te Burgerveen.</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graven van een proefsleuf met een diepte van 1,0 m binnen de kern- en beschermingszone van een regionale kering nabij Leimuiderdijk 200 te Burgerveen.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4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48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8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0485 voor het graven van een proefsleuf met een diepte van 1,0 m binnen de kern- en beschermingszone van een regionale kering nabij Leimuiderdijk 200 te Burgerveen.</meta:user-defined>
    <meta:user-defined meta:name="OVERHEIDop.datumEindeReactietermijn">2026-09-24</meta:user-defined>
    <meta:user-defined meta:name="OVERHEIDop.TilID/OVERHEIDop.terinzageleggingOP">til-2026-32348</meta:user-defined>
    <meta:user-defined meta:name="DCTERMS.W3CDTF/DCTERMS.available">2026-08-14</meta:user-defined>
    <meta:user-defined meta:name="DCTERMS.W3CDTF/OVERHEIDop.jaargang">2026</meta:user-defined>
    <meta:user-defined meta:name="OVERHEIDop.publicationIssue">21488</meta:user-defined>
    <meta:user-defined meta:name="OVERHEIDop.WsbID/DC.identifier">wsb-2026-21488</meta:user-defined>
    <meta:user-defined meta:name="OVERHEIDop.versieInformatie"/>
  </office:meta>
</office:document-meta>
</file>