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realiseren van een dam met duiker in primaire watergang 109322 tussen percelen sectie K nummer 310 en sectie L nummer 1599 ter plaatse van Hogebrinksestraat 8a te Lie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realiseren van een dam met duiker in primaire watergang 109322 tussen percelen sectie K nummer 310 en sectie L nummer 1599 ter plaatse van Hogebrinksestraat 8a te Lienden. 
</text:p>
            <text:p text:style-name="common-al">Zaaknummer: 334458
</text:p>
            <text:p text:style-name="common-al">DSO verzoeknummer: 2026060200354
</text:p>
            <text:p text:style-name="common-al">Start bezwaartermijn: 13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4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334458</meta:user-defined>
    <meta:user-defined meta:name="DCTERMS.abstract">het realiseren van een dam met duiker in primaire watergang 109322 tussen percelen K 310 en L 1599 ter plaatse van Hogebrinksestraat 8a te Lienden</meta:user-defined>
    <dc:language>nl</dc:language>
    <meta:user-defined meta:name="OVERHEIDop.locatietype/OVERHEIDop.gebiedsmarkering">Vlak</meta:user-defined>
    <meta:user-defined meta:name="DC.title">Waterschap Rivierenland - verlenen omgevingsvergunning voor het realiseren van een dam met duiker in primaire watergang 109322 tussen percelen sectie K nummer 310 en sectie L nummer 1599 ter plaatse van Hogebrinksestraat 8a te Liend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485</meta:user-defined>
    <meta:user-defined meta:name="OVERHEIDop.WsbID/DC.identifier">wsb-2026-21485</meta:user-defined>
    <meta:user-defined meta:name="OVERHEIDop.versieInformatie"/>
  </office:meta>
</office:document-meta>
</file>