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tijdelijk plaatsen van vlaggenmasten inclusief vlaggen langs de Provincialeweg N487 in Numansdorp</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tijdelijk plaatsen van vlaggenmasten inclusief vlaggen langs de Provincialeweg N487 in Numansdorp..</text:p>
            <text:p text:style-name="common-al">Zaaknummer: VTH202603-0107</text:p>
            <text:p text:style-name="common-al">Start bezwaartermijn (6 weken): 14-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48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8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8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3-0107</meta:user-defined>
    <meta:user-defined meta:name="DCTERMS.abstract">het tijdelijk plaatsen van vlaggenmasten inclusief vlaggen langs de Provincialeweg N487 in Numansdorp</meta:user-defined>
    <dc:language>nl</dc:language>
    <meta:user-defined meta:name="OVERHEIDop.locatietype/OVERHEIDop.gebiedsmarkering">Lijn</meta:user-defined>
    <meta:user-defined meta:name="DC.title">Waterschap Hollandse Delta - watervergunning voor het tijdelijk plaatsen van vlaggenmasten inclusief vlaggen langs de Provincialeweg N487 in Numansdorp</meta:user-defined>
    <meta:user-defined meta:name="DCTERMS.W3CDTF/DCTERMS.available">2026-08-14</meta:user-defined>
    <meta:user-defined meta:name="DCTERMS.W3CDTF/OVERHEIDop.jaargang">2026</meta:user-defined>
    <meta:user-defined meta:name="OVERHEIDop.publicationIssue">21483</meta:user-defined>
    <meta:user-defined meta:name="OVERHEIDop.WsbID/DC.identifier">wsb-2026-21483</meta:user-defined>
    <meta:user-defined meta:name="OVERHEIDop.versieInformatie"/>
  </office:meta>
</office:document-meta>
</file>