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d1533645-7898-44bb-ad67-501069c0f79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7-4-3">
      <text:list-level-style-bullet text:bullet-char="-" text:level="1">
        <style:list-level-properties text:min-label-width="10mm"/>
      </text:list-level-style-bullet>
    </text:list-style>
    <text:list-style style:name="id1-3-2-5-7-4-3-1">
      <text:list-level-style-bullet text:bullet-char="-" text:level="1">
        <style:list-level-properties text:min-label-width="10mm"/>
      </text:list-level-style-bullet>
    </text:list-style>
    <text:list-style style:name="id1-3-2-5-7-4-3-2">
      <text:list-level-style-bullet text:bullet-char="-" text:level="1">
        <style:list-level-properties text:min-label-width="10mm"/>
      </text:list-level-style-bullet>
    </text:list-style>
    <text:list-style style:name="id1-3-2-5-7-4-3-3">
      <text:list-level-style-bullet text:bullet-char="-" text:level="1">
        <style:list-level-properties text:min-label-width="10mm"/>
      </text:list-level-style-bullet>
    </text:list-style>
    <text:list-style style:name="id1-3-2-5-7-4-3-4">
      <text:list-level-style-bullet text:bullet-char="-" text:level="1">
        <style:list-level-properties text:min-label-width="10mm"/>
      </text:list-level-style-bullet>
    </text:list-style>
    <text:list-style style:name="id1-3-2-5-7-4-3-5">
      <text:list-level-style-bullet text:bullet-char="-" text:level="1">
        <style:list-level-properties text:min-label-width="10mm"/>
      </text:list-level-style-bullet>
    </text:list-style>
    <text:list-style style:name="id1-3-2-5-7-4-3-6">
      <text:list-level-style-bullet text:bullet-char="-" text:level="1">
        <style:list-level-properties text:min-label-width="10mm"/>
      </text:list-level-style-bullet>
    </text:list-style>
    <text:list-style style:name="id1-3-2-5-7-4-3-7">
      <text:list-level-style-bullet text:bullet-char="-" text:level="1">
        <style:list-level-properties text:min-label-width="10mm"/>
      </text:list-level-style-bullet>
    </text:list-style>
    <text:list-style style:name="id1-3-2-5-7-4-3-8">
      <text:list-level-style-bullet text:bullet-char="-" text:level="1">
        <style:list-level-properties text:min-label-width="10mm"/>
      </text:list-level-style-bullet>
    </text:list-style>
  </office:automatic-styles>
  <office:body>
    <office:text>
      <text:p text:style-name="new_page_staatscourant"/>
      <text:p text:style-name="single-kop-titel">Besluit tot een uitbreiding van het verbod onttrekken van water aan oppervlaktewaterlichamen 2026</text:p>
      <text:section text:name="regeling_id1-3-2" text:style-name="regeling">
        <text:section text:name="aanhef_id1-3-2-1" text:style-name="aanhef">
          <text:section text:name="preambule_id1-3-2-1-1" text:style-name="preambule">
            <text:p text:style-name="al">De Adviseur Reguliere Organisatie, namens dijkgraaf en heemraden van Waterschap Vallei en Veluwe;</text:p>
            <text:p text:style-name="al"/>
            <text:p text:style-name="al">overwegende dat:</text:p>
            <text:list text:style-name="id1-3-2-1-1-4">
              <text:list-item text:style-override="id1-3-2-1-1-4-1">
                <text:number>-</text:number>
                <text:p text:style-name="al">vanwege voortdurende geringe neerslag en de daardoor ontstane droogte een tekort aan oppervlaktewater is ontstaan;</text:p>
              </text:list-item>
              <text:list-item text:style-override="id1-3-2-1-1-4-2">
                <text:number>-</text:number>
                <text:p text:style-name="al">er komende tijd geen neerslag van betekenis wordt verwacht;</text:p>
              </text:list-item>
              <text:list-item text:style-override="id1-3-2-1-1-4-3">
                <text:number>-</text:number>
                <text:p text:style-name="al">er in het Inlaatgebied Terwolde (stroomgebied van de Terwoldse-, Nijbroekse- en Grote Wetering) en in de Hoenwaard geen of zeer beperkt water kan worden ingelaten;</text:p>
              </text:list-item>
              <text:list-item text:style-override="id1-3-2-1-1-4-4">
                <text:number>-</text:number>
                <text:p text:style-name="al">er prioriteit gegeven wordt aan categorie 1 van de verdringingsreeks waardoor maatregelen nodig zijn in de vorm van een onttrekkingsverbod voor categorie 4 van de verdringingsreeks.</text:p>
              </text:list-item>
            </text:list>
            <text:p text:style-name="al">gelet op artikel 2.42 Omgevingswet jo artikel 3.14 Besluit kwaliteit leefomgeving, artikel 1.15 Waterschapsverordening Waterschap Vallei en Veluwe, artikel 4 Organisatiebesluit Waterschap Vallei en Veluwe 2023 en artikel 4 Mandaatbesluit crisisorganisatie Waterschap Vallei en Veluwe 2023;</text:p>
            <text:p text:style-name="al"/>
            <text:p text:style-name="al">b e s l u i t :</text:p>
            <text:p text:style-name="al"/>
            <text:p text:style-name="al">het Besluit verbod onttrekken van water aan oppervlaktewaterlichamen 2026 van 8 juni 2026, gepubliceerd op 11 juni 2026 in het Waterschapsblad van Waterschap Vallei en Veluwe nr. 15161 (in werking getreden op 12 juni 2026), als volgt te wijzig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In artikel 1, onder a, vervallen:</text:p>
            <text:list text:style-name="id1-3-2-2-1-3">
              <text:list-item text:style-override="id1-3-2-2-1-3-1">
                <text:number>•</text:number>
                <text:p text:style-name="al">“• Inlaatgebied Terwolde (stroomgebied van de Terwoldse-, Nijbroekse- en Grote Wetering;”;</text:p>
              </text:list-item>
              <text:list-item text:style-override="id1-3-2-2-1-3-2">
                <text:number>•</text:number>
                <text:p text:style-name="al">“• De Hoenwaard;”.</text:p>
              </text:list-item>
            </text:list>
          </text:section>
          <text:section text:name="artikel_id1-3-2-2-2" text:style-name="artikel">
            <text:p text:style-name="artikel_kop_titel"><text:span text:style-name="artikel_kop_label">Artikel</text:span> <text:span text:style-name="artikel_kop_nr">II</text:span> </text:p>
            <text:p text:style-name="al">Aan artikel 1 wordt onderdeel e toegevoegd luidend:</text:p>
            <text:p text:style-name="al">Voor de oppervlaktewaterlichamen in de inlaatgebieden Inlaatgebied Terwolde (stroomgebied van de Terwoldse-, Nijbroekse- en Grote Wetering) en de Hoenwaard geldt een verbod voor het onttrekken van water vanuit oppervlaktewaterlichamen voor overige behoeften als bedoeld in artikel 3.14 lid 1, aanhef en onder d van het Besluit kwaliteit leefomgeving, zoals aangegeven op de bij dit besluit behorende kaart.</text:p>
          </text:section>
          <text:section text:name="artikel_id1-3-2-2-3" text:style-name="artikel">
            <text:p text:style-name="artikel_kop_titel"><text:span text:style-name="artikel_kop_label">Artikel</text:span> <text:span text:style-name="artikel_kop_nr">III</text:span> </text:p>
            <text:p text:style-name="al">De kaart behorende bij het Besluit verbod onttrekken van water aan oppervlaktewaterlichamen 2026 van 8 juni 2026, gepubliceerd op 11 juni 2026 in het Waterschapsblad van Waterschap Vallei en Veluwe nr. 15161 (in werking getreden op 12 juni 2026) wordt vervangen door de kaart behorende bij het onderhavige besluit.</text:p>
          </text:section>
          <text:section text:name="artikel_id1-3-2-2-4" text:style-name="artikel">
            <text:p text:style-name="artikel_kop_titel"><text:span text:style-name="artikel_kop_label">Artikel</text:span> <text:span text:style-name="artikel_kop_nr">IV</text:span> </text:p>
            <text:p text:style-name="al">Dit besluit treedt in werking met ingang van 15 augustus 2026 en geldt voor onbepaalde tijd. </text:p>
          </text:section>
        </text:section>
        <text:section text:name="regeling-sluiting_id1-3-2-3" text:style-name="regeling-sluiting">
          <text:section text:name="ondertekening_id1-3-2-3-1">
            <text:p><text:span text:style-name="functie">Aldus besloten door de Adviseur Reguliere Organisatie op 12 augustus 2026.</text:span></text:p>
          </text:section>
          <text:section text:name="ondertekening_id1-3-2-3-2">
            <text:p><text:span text:style-name="functie"/></text:p>
          </text:section>
          <text:section text:name="ondertekening_id1-3-2-3-3">
            <text:p><text:span text:style-name="functie"/></text:p>
            <text:p><text:span text:style-name="functie">drs. ing. K.A. Blokland</text:span></text:p>
            <text:p><text:span text:style-name="functie">Adviseur Reguliere Organisatie</text:span></text:p>
          </text:section>
        </text:section>
        <text:section text:name="bijlage_id1-3-2-4" text:style-name="bijlage">
          <text:p text:style-name="bijlage_top"/>
          <text:p text:style-name="artikel_kop_titel"><text:span text:style-name="label"/> </text:p>
          <text:p text:style-name="al">
          <draw:frame><draw:text-box><text:section text:name="plaatje_id1-3-2-4-2-1" text:style-name="plaatje">
            <text:p text:style-name="illustratie_id1-3-2-4-2-1-1"><draw:frame draw:style-name="illustratie_id1-3-2-4-2-1-1" text:anchor-type="paragraph" svg:width="153mm" svg:height="140.77924528301887mm"><draw:image xlink:href="Pictures/1id1533645-7898-44bb-ad67-501069c0f798.jpg" xlink:type="simple"/></draw:frame></text:p>
          </text:section></draw:text-box></draw:frame>
        </text:p>
          <text:p text:style-name="al"/>
        </text:section>
        <text:section text:name="nota-toelichting_id1-3-2-5" text:style-name="nota-toelichting">
          <text:p text:style-name="kop_level0"><text:span text:style-name="label"/> <text:span text:style-name="nr"/> Toelichting</text:p>
          <text:p text:style-name="al">
          <text:span text:style-name="nadrukondlijn">Verdringingsreeks</text:span>
        </text:p>
          <text:p text:style-name="al">In artikel 3.14 Besluit kwaliteit leefomgeving (Bkl) is de zogeheten landelijke verdringingsreeks opgenomen. Deze geeft een prioritering bij watertekort. </text:p>
          <text:p text:style-name="al"/>
          <text:p text:style-name="al">Als er te weinig water is, krijgen de meest zwaarwegende belangen voorrang. </text:p>
          <text:p text:style-name="al"/>
          <text:list text:style-name="id1-3-2-5-7">
            <text:list-item text:style-override="id1-3-2-5-7-1">
              <text:number>1.</text:number>
              <text:p text:style-name="al">Daarbij gaat het bijvoorbeeld in categorie 1 om het waarborgen van de veiligheid tegen overstroming (zoals bij de veendijken die sommige andere waterschappen hebben) en het voorkomen van onomkeerbare schade, zoals het voorkomen van zettingen in veengebieden. </text:p>
            </text:list-item>
            <text:list-item text:style-override="id1-3-2-5-7-2">
              <text:number>2.</text:number>
              <text:p text:style-name="al">Categorie 2 gaat over nutsvoorzieningen, voor drinkwater- en energie. </text:p>
            </text:list-item>
            <text:list-item text:style-override="id1-3-2-5-7-3">
              <text:number>3.</text:number>
              <text:p text:style-name="al">Categorie 3 betreft kleinschalig hoogwaardig gebruik, zoals de tijdelijke beregening van kapitaalintensieve gewassen en het verwerken van industrieel proceswater. </text:p>
            </text:list-item>
            <text:list-item text:style-override="id1-3-2-5-7-4">
              <text:number>4.</text:number>
              <text:p text:style-name="al">Binnen categorie 4 gaat het om de volgende belangen:</text:p>
              <text:list text:style-name="id1-3-2-5-7-4-3">
                <text:list-item text:style-override="id1-3-2-5-7-4-3-1">
                  <text:number>-</text:number>
                  <text:p text:style-name="al">scheepvaart;</text:p>
                </text:list-item>
                <text:list-item text:style-override="id1-3-2-5-7-4-3-2">
                  <text:number>-</text:number>
                  <text:p text:style-name="al">landbouw;</text:p>
                </text:list-item>
                <text:list-item text:style-override="id1-3-2-5-7-4-3-3">
                  <text:number>-</text:number>
                  <text:p text:style-name="al">natuur - zolang er geen onomkeerbare schade dreigt te ontstaan;</text:p>
                </text:list-item>
                <text:list-item text:style-override="id1-3-2-5-7-4-3-4">
                  <text:number>-</text:number>
                  <text:p text:style-name="al">industrie;</text:p>
                </text:list-item>
                <text:list-item text:style-override="id1-3-2-5-7-4-3-5">
                  <text:number>-</text:number>
                  <text:p text:style-name="al">waterrecreatie;</text:p>
                </text:list-item>
                <text:list-item text:style-override="id1-3-2-5-7-4-3-6">
                  <text:number>-</text:number>
                  <text:p text:style-name="al">binnenvisserij;</text:p>
                </text:list-item>
                <text:list-item text:style-override="id1-3-2-5-7-4-3-7">
                  <text:number>-</text:number>
                  <text:p text:style-name="al">drinkwater- en energievoorziening, voor zover de leveringszekerheid van beide nutsvoorzieningen niet in het geding is;</text:p>
                </text:list-item>
                <text:list-item text:style-override="id1-3-2-5-7-4-3-8">
                  <text:number>-</text:number>
                  <text:p text:style-name="al">overige belangen.</text:p>
                </text:list-item>
              </text:list>
            </text:list-item>
          </text:list>
          <text:p text:style-name="al">In het inlaatgebied Terwolde en in de Hoenwaard is momenteel nog voldoende water om de eerste 3 categorieën van water te voorzien. Voor de vierde categorie is in de komende tijd niet meer voldoende water beschikbaar. Daarom worden de onttrekkingen in deze categorie nu verboden.</text:p>
          <text:p text:style-name="al"/>
          <text:p text:style-name="al">Dit betekent dat in dat gebied onttrekkingen uit oppervlaktewater voor bijvoorbeeld het beregenen van grasland, maisland en akkerbouwgewassen niet meer toegestaan zijn. Onttrekkingen ten behoeve van tijdelijke beregening van kapitaalintensieve gewassen (categorie 3), bijvoorbeeld voor fruitteelt zijn nog wel toegestaa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47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7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7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Vallei en Veluwe</meta:user-defined>
    <meta:user-defined meta:name="OVERHEID.Informatietype/DC.type">officiële publicatie</meta:user-defined>
    <meta:user-defined meta:name="OVERHEIDop.Rubriek/DC.type">ander besluit van algemene strekking</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DC.source">artikel 2.42 van de Omgevingswet]|[1.0:c:BWBR0037885&amp;artikel=2.42&amp;g=2026-07-01</meta:user-defined>
    <meta:user-defined meta:name="DC.source">artikel 3.14 van het Besluit kwaliteit leefomgeving]|[1.0:c:BWBR0041313&amp;artikel=3.14&amp;g=2026-07-11</meta:user-defined>
    <meta:user-defined meta:name="DC.source">artikel 1.15 Waterschapsverordening Waterschap Vallei en Veluwe]|[https://lokaleregelgeving.overheid.nl/CVDR703294/6#chp_1__subchp_1.9__art_1.15</meta:user-defined>
    <dc:language>nl</dc:language>
    <meta:user-defined meta:name="OVERHEIDop.locatietype/OVERHEIDop.gebiedsmarkering">Waterschap</meta:user-defined>
    <meta:user-defined meta:name="DC.title">Besluit tot een uitbreiding van het verbod onttrekken van water aan oppervlaktewaterlichamen 2026</meta:user-defined>
    <meta:user-defined meta:name="DCTERMS.W3CDTF/DCTERMS.available">2026-08-14</meta:user-defined>
    <meta:user-defined meta:name="DCTERMS.W3CDTF/OVERHEIDop.jaargang">2026</meta:user-defined>
    <meta:user-defined meta:name="OVERHEIDop.publicationIssue">21477</meta:user-defined>
    <meta:user-defined meta:name="OVERHEIDop.WsbID/DC.identifier">wsb-2026-21477</meta:user-defined>
    <meta:user-defined meta:name="OVERHEIDop.versieInformatie"/>
  </office:meta>
</office:document-meta>
</file>