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uitvoeren van heiwerkzaamheden, het tijdelijk plaatsen van letters 'Wij Flevoland' ter hoogte van Oostvaardersdijk 13 te Lelysta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uitvoeren van heiwerkzaamheden, het tijdelijk plaatsen van letters 'Wij Flevoland' ter hoogte van Oostvaardersdijk 13 te Lelystad.</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2-08-2026 en geregistreerd onder zaaknummer 1019334.</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34</meta:user-defined>
    <meta:user-defined meta:name="DCTERMS.abstract">aanvraag vergunning (W): uitvoeren heiwerkzaamheden, tijdelijk plaatsen letters 'Wij Flevoland', thv Oostvaardersdijk 13, Lelystad</meta:user-defined>
    <dc:language>nl</dc:language>
    <meta:user-defined meta:name="OVERHEIDop.locatietype/OVERHEIDop.gebiedsmarkering">Vlak</meta:user-defined>
    <meta:user-defined meta:name="DC.title">Waterschap Zuiderzeeland – kennisgeving aanvraag omgevingsvergunning Omgevingswet voor het uitvoeren van heiwerkzaamheden, het tijdelijk plaatsen van letters 'Wij Flevoland' ter hoogte van Oostvaardersdijk 13 te Lelystad.</meta:user-defined>
    <meta:user-defined meta:name="DCTERMS.W3CDTF/DCTERMS.available">2026-08-14</meta:user-defined>
    <meta:user-defined meta:name="DCTERMS.W3CDTF/OVERHEIDop.jaargang">2026</meta:user-defined>
    <meta:user-defined meta:name="OVERHEIDop.publicationIssue">21469</meta:user-defined>
    <meta:user-defined meta:name="OVERHEIDop.WsbID/DC.identifier">wsb-2026-21469</meta:user-defined>
    <meta:user-defined meta:name="OVERHEIDop.versieInformatie"/>
  </office:meta>
</office:document-meta>
</file>