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7803 voor Het realiseren van een insteekhaven en het herbouwen van een tuinhuisop het adres Vriezekoop Zuid 7c in Leimui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realiseren van een insteekhaven en het herbouwen van een tuinhuis</text:p>
            <text:p text:style-name="common-al">op het adres Vriezekoop Zuid 7c in Leimuiden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9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4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598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7803 voor Het realiseren van een insteekhaven en het herbouwen van een tuinhuisop het adres Vriezekoop Zuid 7c in Leimuiden.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65</meta:user-defined>
    <meta:user-defined meta:name="OVERHEIDop.WsbID/DC.identifier">wsb-2026-21465</meta:user-defined>
    <meta:user-defined meta:name="OVERHEIDop.versieInformatie"/>
  </office:meta>
</office:document-meta>
</file>