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maken van gestuurde boringen en het leggen van kabels ter hoogte van buitengebied Dronten (Project NuMeren).</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text:span>
            <text:span text:style-name="nadrukvet">het maken van gestuurde boringen en het leggen van kabels ter hoogte van buitengebied Dronten (Project NuMeren).</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0-08-2026 en geregistreerd onder zaaknummer 1019327.</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146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27</meta:user-defined>
    <meta:user-defined meta:name="DCTERMS.abstract">aanvraag vergunning (W): maken gestuurde boringen en leggen kabels, buitengebied Dronten (Project NuMeren)</meta:user-defined>
    <dc:language>nl</dc:language>
    <meta:user-defined meta:name="OVERHEIDop.locatietype/OVERHEIDop.gebiedsmarkering">Vlak</meta:user-defined>
    <meta:user-defined meta:name="DC.title">Waterschap Zuiderzeeland – kennisgeving aanvraag omgevingsvergunning Omgevingswet voor het maken van gestuurde boringen en het leggen van kabels ter hoogte van buitengebied Dronten (Project NuMeren).</meta:user-defined>
    <meta:user-defined meta:name="DCTERMS.W3CDTF/DCTERMS.available">2026-08-14</meta:user-defined>
    <meta:user-defined meta:name="DCTERMS.W3CDTF/OVERHEIDop.jaargang">2026</meta:user-defined>
    <meta:user-defined meta:name="OVERHEIDop.publicationIssue">21461</meta:user-defined>
    <meta:user-defined meta:name="OVERHEIDop.WsbID/DC.identifier">wsb-2026-21461</meta:user-defined>
    <meta:user-defined meta:name="OVERHEIDop.versieInformatie"/>
  </office:meta>
</office:document-meta>
</file>