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vangen en behouden van stuw 104FPX in een a-watergang en het aanbrengen van betonnen taludbescherming nabij Schaijksestraat 11 te Reek</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vangen en behouden van stuw 104FPX in een a-watergang en het aanbrengen van betonnen taludbescherming nabij Schaijksestraat 11 te Reek. Het zaaknummer is 0654782848.</text:p>
            <text:p text:style-name="common-al">
            <text:span text:style-name="nadrukvet">Besluitdatum:</text:span> 12-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3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4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782848</meta:user-defined>
    <meta:user-defined meta:name="DCTERMS.abstract">VED, Verplaatsen stuw, A-watergang, Stuw 104FPX, nabij Schaijksestraat 11 Reek</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vervangen en behouden van stuw 104FPX in een a-watergang en het aanbrengen van betonnen taludbescherming nabij Schaijksestraat 11 te Reek</meta:user-defined>
    <meta:user-defined meta:name="DCTERMS.W3CDTF/DCTERMS.available">2026-08-14</meta:user-defined>
    <meta:user-defined meta:name="DCTERMS.W3CDTF/OVERHEIDop.jaargang">2026</meta:user-defined>
    <meta:user-defined meta:name="OVERHEIDop.publicationIssue">21454</meta:user-defined>
    <meta:user-defined meta:name="OVERHEIDop.WsbID/DC.identifier">wsb-2026-21454</meta:user-defined>
    <meta:user-defined meta:name="OVERHEIDop.versieInformatie"/>
  </office:meta>
</office:document-meta>
</file>