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vergunning 224444 en het aanleggen van 8 dammen met duikers in secundaire en tertiaire wateren ter plaatse van Polderweg te Hardinxveld-Giessendam sectie I nummer 454 en 4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verzoek ontvangen om een bestaande vergunning te wijzigen. De wijziging betreft vergunning 224444 en het aanleggen van 8 dammen met duikers in secundaire en tertiaire wateren ter plaatse van Polderweg te Hardinxveld-Giessendam sectie I nummer 454 en 472 
</text:p>
            <text:p text:style-name="common-al">Zaaknummer: 332102
</text:p>
            <text:p text:style-name="common-al">DSO verzoeknummer: 202605120158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4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332102</meta:user-defined>
    <meta:user-defined meta:name="DCTERMS.abstract">het wijzigen van vergunning 224444 en het aanleggen van 8 dammen met duikers in wateren ter plaatse van Polderweg te Hardinxveld-Giessen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vergunning 224444 en het aanleggen van 8 dammen met duikers in secundaire en tertiaire wateren ter plaatse van Polderweg te Hardinxveld-Giessendam sectie I nummer 454 en 472</meta:user-defined>
    <meta:user-defined meta:name="DCTERMS.W3CDTF/DCTERMS.available">2026-08-14</meta:user-defined>
    <meta:user-defined meta:name="DCTERMS.W3CDTF/OVERHEIDop.jaargang">2026</meta:user-defined>
    <meta:user-defined meta:name="OVERHEIDop.publicationIssue">21447</meta:user-defined>
    <meta:user-defined meta:name="OVERHEIDop.WsbID/DC.identifier">wsb-2026-21447</meta:user-defined>
    <meta:user-defined meta:name="OVERHEIDop.versieInformatie"/>
  </office:meta>
</office:document-meta>
</file>