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4be41a63-ddfa-4eb4-a0aa-cff8a925008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1-1-6-10">
      <text:list-level-style-bullet text:bullet-char="-" text:level="1">
        <style:list-level-properties text:min-label-width="10mm"/>
      </text:list-level-style-bullet>
    </text:list-style>
    <text:list-style style:name="id1-3-2-1-1-6-11">
      <text:list-level-style-bullet text:bullet-char="-" text:level="1">
        <style:list-level-properties text:min-label-width="10mm"/>
      </text:list-level-style-bullet>
    </text:list-style>
    <text:list-style style:name="id1-3-2-1-1-6-12">
      <text:list-level-style-bullet text:bullet-char="-" text:level="1">
        <style:list-level-properties text:min-label-width="10mm"/>
      </text:list-level-style-bullet>
    </text:list-style>
  </office:automatic-styles>
  <office:body>
    <office:text>
      <text:p text:style-name="new_page_staatscourant"/>
      <text:p text:style-name="single-kop-titel">Besluit verbod op het onttrekken van grondwater voor beregening en bevloeiing in kwetsbare grondwaterafhankelijke natuurgebieden en de gebieden in een zone van 200 meter rondom deze kwetsbare grondwaterafhankelijke natuurgebieden ten noorden van de Overijsselse Vecht</text:p>
      <text:section text:name="regeling_id1-3-2" text:style-name="regeling">
        <text:section text:name="aanhef_id1-3-2-1" text:style-name="aanhef">
          <text:section text:name="preambule_id1-3-2-1-1" text:style-name="preambule">
            <text:p text:style-name="al">Het dagelijks bestuur van het waterschap Vechtstromen;</text:p>
            <text:p text:style-name="al"/>
            <text:p text:style-name="al">gezien het advies d.d. 10 augustus 2026;</text:p>
            <text:p text:style-name="al"/>
            <text:p text:style-name="al">overwegende dat:</text:p>
            <text:list text:style-name="id1-3-2-1-1-6">
              <text:list-item text:style-override="id1-3-2-1-1-6-1">
                <text:number>-</text:number>
                <text:p text:style-name="al">het dagelijks bestuur op basis van artikel 1.19 van de Waterschapsverordening waterschap Vechtstromen de mogelijkheid heeft een onttrekkingsverbod voor grondwater af te kondigen in geval van grote waterschaarste;</text:p>
              </text:list-item>
              <text:list-item text:style-override="id1-3-2-1-1-6-2">
                <text:number>-</text:number>
                <text:p text:style-name="al">op basis van de natuurdoeltypenkaart van de provincie Overijssel een selectie is gemaakt van kwetsbare natuurgebieden waarbij een verlaging van de grondwaterstanden in deze gebieden leidt tot negatieve effecten in deze gebieden;</text:p>
              </text:list-item>
              <text:list-item text:style-override="id1-3-2-1-1-6-3">
                <text:number>-</text:number>
                <text:p text:style-name="al">op basis van de applicatie “hydrologische randvoorwaarden voor natuur” (ook bekend als de Waternood applicatie) van Alterra natuurgebieden zijn geselecteerd die afhankelijk zijn van toestroom van grondwater in de voorjaars- en of zomersituatie en daarmee negatief beïnvloed kunnen worden door verlaging van grondwaterstanden als gevolg van onttrekkingen;</text:p>
              </text:list-item>
              <text:list-item text:style-override="id1-3-2-1-1-6-4">
                <text:number>-</text:number>
                <text:p text:style-name="al">alleen gebieden groter dan 20 hectare en Natura2000 gebieden zijn geselecteerd, waarbij percelen die dichter dan 400 meter bij elkaar liggen zijn beschouwd als één gebied;</text:p>
              </text:list-item>
              <text:list-item text:style-override="id1-3-2-1-1-6-5">
                <text:number>-</text:number>
                <text:p text:style-name="al">om deze geselecteerde gebieden een buffer van 200 meter is ingetekend;</text:p>
              </text:list-item>
              <text:list-item text:style-override="id1-3-2-1-1-6-6">
                <text:number>-</text:number>
                <text:p text:style-name="al">voor de bepaling van de zonering van 200 meter rondom kwetsbare natuurgebieden is gekeken naar een viertal representatieve situaties, waarvoor is beschouwd hoe groot de verlagende invloed van een beregeningsput op de omgeving is; </text:p>
              </text:list-item>
              <text:list-item text:style-override="id1-3-2-1-1-6-7">
                <text:number>-</text:number>
                <text:p text:style-name="al">daarbij een verlaging groter dan 5 centimeter binnen een van grondwater afhankelijk natuurgebied is beschouwd als randvoorwaarde en effecten kleiner dan 5 centimeter als niet-significant zijn beschouwd; </text:p>
              </text:list-item>
              <text:list-item text:style-override="id1-3-2-1-1-6-8">
                <text:number>-</text:number>
                <text:p text:style-name="al">daarbij voor zandondergrond is beschouwd, dat één beregeningsput 2 dagen een verlagend effect heeft op de grondwaterstanden tot 125 meter; na 5 dagen is deze afstand toegenomen tot 175 meter en wanneer permanent onttrokken zou worden zonder regen de afstand kan toenemen tot 900 meter afstand; </text:p>
              </text:list-item>
              <text:list-item text:style-override="id1-3-2-1-1-6-9">
                <text:number>-</text:number>
                <text:p text:style-name="al">in een gebied met een dun zandpakket en ondiepe aanwezigheid van kleiige / lemige lagen de invloed na 5 dagen ongeveer 175 meter is en bij permanente onttrekking zonder regen de afstand waarop verlaging optreedt kan toenemen tot ongeveer 700 meter;</text:p>
              </text:list-item>
              <text:list-item text:style-override="id1-3-2-1-1-6-10">
                <text:number>-</text:number>
                <text:p text:style-name="al">in een gebied met alleen zandlagen diep in de ondergrond geen direct effect ontstaat op de grondwaterstanden, maar vooral negatieve effecten ontstaan op de kwelfluxen en veel grondwaterafhankelijke natuur juist afhankelijk is van deze kwelfluxen;</text:p>
              </text:list-item>
              <text:list-item text:style-override="id1-3-2-1-1-6-11">
                <text:number>-</text:number>
                <text:p text:style-name="al">een onttrekking in een zandondergrond het grootste effect heeft en daarom het effect van meerdere onttrekkingspunten dicht bij elkaar is beschouwd, waarbij de afstand na 2 dagen beregenen met meerdere putten in een zandige ondergrond ongeveer 200 meter bedraagt;</text:p>
              </text:list-item>
              <text:list-item text:style-override="id1-3-2-1-1-6-12">
                <text:number>-</text:number>
                <text:p text:style-name="al">het onttrekkingsverbod tot een nader te bepalen tijdstip geldt;</text:p>
              </text:list-item>
            </text:list>
            <text:p text:style-name="al">gelet op artikel 1.19 van de Waterschapsverordening waterschap Vechtstromen;</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Met ingang van 13 augustus 2026 tot een nader te bepalen tijdstip een algeheel verbod in te stellen op het onttrekken van grondwater voor beregening en bevloeiing in kwetsbare grondwaterafhankelijke natuurgebieden en de gebieden in een zone van 200 meter rondom deze kwetsbare grondwaterafhankelijke natuurgebieden ten noorden van de Overijsselse Vecht in de gebieden zoals weergegeven op de kaart behorende bij dit besluit.</text:p>
          </text:section>
        </text:section>
        <text:section text:name="regeling-sluiting_id1-3-2-3" text:style-name="regeling-sluiting">
          <text:section text:name="ondertekening_id1-3-2-3-1">
            <text:p><text:span text:style-name="functie">Aldus vastgesteld in de vergadering d.d. 11 augustus 2026.</text:span></text:p>
          </text:section>
          <text:section text:name="ondertekening_id1-3-2-3-2">
            <text:p><text:span text:style-name="functie"/></text:p>
          </text:section>
          <text:section text:name="ondertekening_id1-3-2-3-3">
            <text:p><text:span text:style-name="functie"/></text:p>
            <text:p><text:span text:style-name="functie">Het dagelijks bestuur,</text:span></text:p>
          </text:section>
          <text:section text:name="ondertekening_id1-3-2-3-4">
            <text:p><text:span text:style-name="functie"/></text:p>
            <text:p><text:span text:style-name="functie">W.A. Siebring, loco-watergraaf</text:span></text:p>
          </text:section>
          <text:section text:name="ondertekening_id1-3-2-3-5">
            <text:p><text:span text:style-name="functie"/></text:p>
            <text:p><text:span text:style-name="functie">drs. R.I. Andringa, secretaris</text:span></text:p>
          </text:section>
        </text:section>
        <text:section text:name="bijlage_id1-3-2-4" text:style-name="bijlage">
          <text:p text:style-name="bijlage_top"/>
          <text:p text:style-name="hoofdstuk_kop"><text:span text:style-name="label">Bijlage</text:span> <text:span text:style-name="nr"/> </text:p>
          <text:p text:style-name="al"/>
          <text:p text:style-name="al">
          <draw:frame><draw:text-box><text:section text:name="plaatje_id1-3-2-4-3-1" text:style-name="plaatje">
            <text:p text:style-name="illustratie_id1-3-2-4-3-1-1"><draw:frame draw:style-name="illustratie_id1-3-2-4-3-1-1" text:anchor-type="paragraph" svg:width="153mm" svg:height="216.79811320754717mm"><draw:image xlink:href="Pictures/1i4be41a63-ddfa-4eb4-a0aa-cff8a9250082.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4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Waterschap/DC.creator">Waterschap Vechtstromen</meta:user-defined>
    <meta:user-defined meta:name="OVERHEID.Informatietype/DC.type">officiële publicatie</meta:user-defined>
    <meta:user-defined meta:name="OVERHEIDop.Rubriek/DC.type">algemeen verbindend voorschrift (verordening)</meta:user-defined>
    <meta:user-defined meta:name="OVERHEID.Waterschap/OVERHEID.authority">Waterschap Vechtstromen</meta:user-defined>
    <meta:user-defined meta:name="OVERHEID.Waterschap/DCTERMS.publisher">Waterschap Vechtstromen</meta:user-defined>
    <meta:user-defined meta:name="OVERHEID.TaxonomieBeleidsagendaDecentraal/OVERHEID.category">Natuur en milieu | Organisatie en beleid</meta:user-defined>
    <meta:user-defined meta:name="DC.source">artikel 1.19 van de Waterschapsverordening waterschap Vechtstromen]|[https://lokaleregelgeving.overheid.nl/CVDR705379/4#chp_1__subchp_1.10__art_1.19</meta:user-defined>
    <meta:user-defined meta:name="DCTERMS.alternative">Besluit verbod op het onttrekken van grondwater voor beregening en bevloeiing in kwetsbare grondwaterafhankelijke natuurgebieden</meta:user-defined>
    <dc:language>nl</dc:language>
    <meta:user-defined meta:name="OVERHEIDop.locatietype/OVERHEIDop.gebiedsmarkering">Waterschap</meta:user-defined>
    <meta:user-defined meta:name="DC.title">Besluit verbod op het onttrekken van grondwater voor beregening en bevloeiing in kwetsbare grondwaterafhankelijke natuurgebieden en de gebieden in een zone van 200 meter rondom deze kwetsbare grondwaterafhankelijke natuurgebieden ten noorden van de Overijsselse Vecht</meta:user-defined>
    <meta:user-defined meta:name="DCTERMS.W3CDTF/DCTERMS.available">2026-08-12</meta:user-defined>
    <meta:user-defined meta:name="DCTERMS.W3CDTF/OVERHEIDop.jaargang">2026</meta:user-defined>
    <meta:user-defined meta:name="OVERHEIDop.externeBijlage">Bijlage Verbod Onttrekking Grondwater|exb-2026-28882</meta:user-defined>
    <meta:user-defined meta:name="OVERHEIDop.publicationIssue">21443</meta:user-defined>
    <meta:user-defined meta:name="OVERHEIDop.betreftRegeling">CVDR765530_1</meta:user-defined>
    <meta:user-defined meta:name="xs:date/OVERHEIDop.startdatum">2026-08-13</meta:user-defined>
    <meta:user-defined meta:name="OVERHEIDop.WsbID/DC.identifier">wsb-2026-21443</meta:user-defined>
    <meta:user-defined meta:name="OVERHEIDop.versieInformatie"/>
  </office:meta>
</office:document-meta>
</file>