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Snelleveldstraat 37A 1107VS Amsterdam - AGV - AGV2026-0037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Snelleveldstraat 37A 1107VS Amsterdam.</text:p>
            <text:p text:style-name="common-al">Het betreft de volgende activiteit(en):</text:p>
            <text:p text:style-name="common-al">kabel of leiding aanleggen of verwijderen.</text:p>
            <text:p text:style-name="common-al">Deze aanvraag is ontvangen op 12-08-2026 07:10 en geregistreerd onder zaaknummer AGV2026-003732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4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732</meta:user-defined>
    <meta:user-defined meta:name="DCTERMS.abstract">Omgevingsvergunning Water, Eurofiber Nederland B.V., ter hoogte van Snelleveldstraat 37A in Amsterdam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Snelleveldstraat 37A 1107VS Amsterdam - AGV - AGV2026-003732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436</meta:user-defined>
    <meta:user-defined meta:name="OVERHEIDop.WsbID/DC.identifier">wsb-2026-21436</meta:user-defined>
    <meta:user-defined meta:name="OVERHEIDop.versieInformatie"/>
  </office:meta>
</office:document-meta>
</file>