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een dam met duiker aanleggen, plaatsen, in stand houden of verbreden nabij De Vledders 1 in Eursinge</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het dagelijks bestuur van Waterschap Drents Overijsselse Delta een aanvraag omgevingsvergunning wateractiviteit ontvangen voor het aanleggen van een dam voor onderhoud van de sloot nabij De Vledders 1 in Eursinge (dossiernummer Z/26/077374).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4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Aanvraag omgevingsvergunning wateractiviteit voor een dam met duiker aanleggen, plaatsen, in stand houden of verbreden nabij De Vledders 1 in Eursinge</meta:user-defined>
    <meta:user-defined meta:name="DCTERMS.W3CDTF/DCTERMS.available">2026-08-14</meta:user-defined>
    <meta:user-defined meta:name="DCTERMS.W3CDTF/OVERHEIDop.jaargang">2026</meta:user-defined>
    <meta:user-defined meta:name="OVERHEIDop.publicationIssue">21433</meta:user-defined>
    <meta:user-defined meta:name="OVERHEIDop.WsbID/DC.identifier">wsb-2026-21433</meta:user-defined>
    <meta:user-defined meta:name="OVERHEIDop.versieInformatie"/>
  </office:meta>
</office:document-meta>
</file>