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beschoeiing ter plaatse van Lingedijk 70 te Rhenoy</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beschoeiing ter plaatse van Lingedijk 70 te Rhenoy 
</text:p>
            <text:p text:style-name="common-al">Zaaknummer: 342587
</text:p>
            <text:p text:style-name="common-al">DSO verzoeknummer: 2026081200106
</text:p>
            <text:p text:style-name="common-al">Ontvangst aanvraag: 12-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4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587</meta:user-defined>
    <meta:user-defined meta:name="DCTERMS.abstract">het vervangen van een beschoeiing ter plaatse van Lingedijk 70 te Rhenoy</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beschoeiing ter plaatse van Lingedijk 70 te Rhenoy</meta:user-defined>
    <meta:user-defined meta:name="DCTERMS.W3CDTF/DCTERMS.available">2026-08-14</meta:user-defined>
    <meta:user-defined meta:name="DCTERMS.W3CDTF/OVERHEIDop.jaargang">2026</meta:user-defined>
    <meta:user-defined meta:name="OVERHEIDop.publicationIssue">21430</meta:user-defined>
    <meta:user-defined meta:name="OVERHEIDop.WsbID/DC.identifier">wsb-2026-21430</meta:user-defined>
    <meta:user-defined meta:name="OVERHEIDop.versieInformatie"/>
  </office:meta>
</office:document-meta>
</file>