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aanleggen van een waterleiding door middel van een gestuurde boring in kruising met twee waterkeringen en primair water (Doetse Vliet) ter hoogte van Dorpsstraat 21 te Giessenburg</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aanleggen van een waterleiding door middel van een gestuurde boring in kruising met twee waterkeringen en primair water (Doetse Vliet) ter hoogte van Dorpsstraat 21 te Giessenburg. 
</text:p>
            <text:p text:style-name="common-al">Zaaknummer: 329704
</text:p>
            <text:p text:style-name="common-al">DSO verzoeknummer: 2026042101430
</text:p>
            <text:p text:style-name="common-al">Start bezwaartermijn: 13-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42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2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2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329704</meta:user-defined>
    <meta:user-defined meta:name="DCTERMS.abstract">aanleggen waterleiding dmv een gestuurde boring in kruising met twee waterkeringen en primair water (Doetse Vliet)  thv Dorpsstraat 21 te Giessenburg</meta:user-defined>
    <dc:language>nl</dc:language>
    <meta:user-defined meta:name="OVERHEIDop.locatietype/OVERHEIDop.gebiedsmarkering">Punt</meta:user-defined>
    <meta:user-defined meta:name="OVERHEIDop.locatietype/OVERHEIDop.gebiedsmarkering">Vlak</meta:user-defined>
    <meta:user-defined meta:name="DC.title">Waterschap Rivierenland - verlenen omgevingsvergunning voor het aanleggen van een waterleiding door middel van een gestuurde boring in kruising met twee waterkeringen en primair water (Doetse Vliet) ter hoogte van Dorpsstraat 21 te Giessenburg</meta:user-defined>
    <meta:user-defined meta:name="DCTERMS.W3CDTF/DCTERMS.available">2026-08-14</meta:user-defined>
    <meta:user-defined meta:name="DCTERMS.W3CDTF/OVERHEIDop.jaargang">2026</meta:user-defined>
    <meta:user-defined meta:name="OVERHEIDop.publicationIssue">21429</meta:user-defined>
    <meta:user-defined meta:name="OVERHEIDop.WsbID/DC.identifier">wsb-2026-21429</meta:user-defined>
    <meta:user-defined meta:name="OVERHEIDop.versieInformatie"/>
  </office:meta>
</office:document-meta>
</file>