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leggen van elektriciteitskabels ter plaatse van Scheffersplein/Voorstraat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leggen van elektriciteitskabels ter plaatse van Scheffersplein/Voorstraat in Dordrecht..</text:p>
            <text:p text:style-name="common-al">Zaaknummer: VTH202606-0098</text:p>
            <text:p text:style-name="common-al">Start bezwaartermijn (6 weken): 1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098</meta:user-defined>
    <meta:user-defined meta:name="DCTERMS.abstract">het leggen van elektriciteitskabels ter plaatse van het Scheffersplein/Voorstraat in Dordrecht</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vergunning voor het leggen van elektriciteitskabels ter plaatse van Scheffersplein/Voorstraat in Dordrecht</meta:user-defined>
    <meta:user-defined meta:name="DCTERMS.W3CDTF/DCTERMS.available">2026-08-14</meta:user-defined>
    <meta:user-defined meta:name="DCTERMS.W3CDTF/OVERHEIDop.jaargang">2026</meta:user-defined>
    <meta:user-defined meta:name="OVERHEIDop.publicationIssue">21425</meta:user-defined>
    <meta:user-defined meta:name="OVERHEIDop.WsbID/DC.identifier">wsb-2026-21425</meta:user-defined>
    <meta:user-defined meta:name="OVERHEIDop.versieInformatie"/>
  </office:meta>
</office:document-meta>
</file>