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van grondwater nabij Maartvlinder 1 in Utrecht met code HDSR756513.</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an een tijdelijke grondwateronttrekking ten behoeve van het vervangen van een watertank nabij Maartvlinder 1 in Utrecht.</text:p>
            <text:p text:style-name="common-al">In de periode tussen 17 augustus 2026 en 26 oktober 2026 wordt er grondwater onttrokken met een debiet van maximaal 15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4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730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van grondwater nabij Maartvlinder 1 in Utrecht met code HDSR756513.</meta:user-defined>
    <meta:user-defined meta:name="DCTERMS.W3CDTF/DCTERMS.available">2026-08-13</meta:user-defined>
    <meta:user-defined meta:name="DCTERMS.W3CDTF/OVERHEIDop.jaargang">2026</meta:user-defined>
    <meta:user-defined meta:name="OVERHEIDop.publicationIssue">21411</meta:user-defined>
    <meta:user-defined meta:name="OVERHEIDop.WsbID/DC.identifier">wsb-2026-21411</meta:user-defined>
    <meta:user-defined meta:name="OVERHEIDop.versieInformatie"/>
  </office:meta>
</office:document-meta>
</file>