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legaliseren van een schuur/ tuinkamer, verharding en taludtrap op het adres Jacob Barneveldstraat 63 te Linschoten. (code HDSR754609)</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hebben van een schuur/ tuinkamer, verharding en taludtrap op het adres Jacob Barneveldstraat 63 te Linschoten. Dit besluit is verzonden op 11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2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3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4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4609</meta:user-defined>
    <meta:user-defined meta:name="DCTERMS.abstract">Verleende omgevingsvergunning voor een wateractiviteit voor het legaliseren van een schuur/ tuinkamer, verharding en taludtrap op het adres Jacob Barneveldstraat 63 te Linschote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legaliseren van een schuur/ tuinkamer, verharding en taludtrap op het adres Jacob Barneveldstraat 63 te Linschoten. (code HDSR754609)</meta:user-defined>
    <meta:user-defined meta:name="OVERHEIDop.datumEindeReactietermijn">2026-09-22</meta:user-defined>
    <meta:user-defined meta:name="OVERHEIDop.TilID/OVERHEIDop.terinzageleggingOP">til-2026-32213</meta:user-defined>
    <meta:user-defined meta:name="DCTERMS.W3CDTF/DCTERMS.available">2026-08-13</meta:user-defined>
    <meta:user-defined meta:name="DCTERMS.W3CDTF/OVERHEIDop.jaargang">2026</meta:user-defined>
    <meta:user-defined meta:name="OVERHEIDop.publicationIssue">21406</meta:user-defined>
    <meta:user-defined meta:name="OVERHEIDop.WsbID/DC.identifier">wsb-2026-21406</meta:user-defined>
    <meta:user-defined meta:name="OVERHEIDop.versieInformatie"/>
  </office:meta>
</office:document-meta>
</file>