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een telecomkabel nabij Verlengde Ooyerhoekseweg 33 in Zutph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1 augustus 2026 en geregistreerd onder zaaknummer DSO2026081100784</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4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Kennisgeving aanvraag omgevingsvergunning voor het leggen van een telecomkabel nabij Verlengde Ooyerhoekseweg 33 in Zutphen</meta:user-defined>
    <meta:user-defined meta:name="DCTERMS.W3CDTF/DCTERMS.available">2026-08-13</meta:user-defined>
    <meta:user-defined meta:name="DCTERMS.W3CDTF/OVERHEIDop.jaargang">2026</meta:user-defined>
    <meta:user-defined meta:name="OVERHEIDop.publicationIssue">21402</meta:user-defined>
    <meta:user-defined meta:name="OVERHEIDop.WsbID/DC.identifier">wsb-2026-21402</meta:user-defined>
    <meta:user-defined meta:name="OVERHEIDop.versieInformatie"/>
  </office:meta>
</office:document-meta>
</file>