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bestaande beschoeiing en plaatsen nieuwe damwand ter plaatse van Tolsteeg 1 te Wijngaard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bestaande beschoeiing en plaatsen nieuwe damwand ter plaatse van Tolsteeg 1 te Wijngaarden 
</text:p>
            <text:p text:style-name="common-al">Zaaknummer: 342543
</text:p>
            <text:p text:style-name="common-al">DSO verzoeknummer: 2026081100934
</text:p>
            <text:p text:style-name="common-al">Ontvangst aanvraag: 11-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3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543</meta:user-defined>
    <meta:user-defined meta:name="DCTERMS.abstract">het vervangen van een bestaande beschoeiing en plaatsen nieuwe damwand ter plaatse van Tolsteeg 1 te Wijngaarde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bestaande beschoeiing en plaatsen nieuwe damwand ter plaatse van Tolsteeg 1 te Wijngaarden</meta:user-defined>
    <meta:user-defined meta:name="DCTERMS.W3CDTF/DCTERMS.available">2026-08-13</meta:user-defined>
    <meta:user-defined meta:name="DCTERMS.W3CDTF/OVERHEIDop.jaargang">2026</meta:user-defined>
    <meta:user-defined meta:name="OVERHEIDop.publicationIssue">21397</meta:user-defined>
    <meta:user-defined meta:name="OVERHEIDop.WsbID/DC.identifier">wsb-2026-21397</meta:user-defined>
    <meta:user-defined meta:name="OVERHEIDop.versieInformatie"/>
  </office:meta>
</office:document-meta>
</file>