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2308 onttrekken van oppervlaktewater uit watergangen gelegen nabij Hoornsterzwaag, Lippenhuizen, Gorredijk, Nijeberkoop, Donkerbroek, Hemrik, Nieuwehorne en Bakke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0-08-2026 heeft het dagelijks bestuur van Wetterskip Fryslân een omgevingsvergunning wateractiviteit verleend aan Maatschap P. Drint en A. Graafstra te Hoornsterzwaag, voor het onttrekken van oppervlaktewater uit watergangen gelegen nabij Hoornsterzwaag, Lippenhuizen, Gorredijk, Nijeberkoop, Donkerbroek, Hemrik, Nieuwehorne en Bakkeveen.</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265</meta:user-defined>
    <meta:user-defined meta:name="DCTERMS.abstract">Bekendmaking van Wetterskip Fryslân</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mgevingsvergunning wateractiviteit WF-1012308 onttrekken van oppervlaktewater uit watergangen gelegen nabij Hoornsterzwaag, Lippenhuizen, Gorredijk, Nijeberkoop, Donkerbroek, Hemrik, Nieuwehorne en Bakkeveen</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389</meta:user-defined>
    <meta:user-defined meta:name="OVERHEIDop.WsbID/DC.identifier">wsb-2026-21389</meta:user-defined>
    <meta:user-defined meta:name="OVERHEIDop.versieInformatie"/>
  </office:meta>
</office:document-meta>
</file>