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vervangen van een laagspanningskabel en lagedruk gasnet nabij Henrik Ibsenstraat 18 in Zuid-Beijerlan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vervangen van een laagspanningskabel en lagedruk gasnet nabij Henrik Ibsenstraat 18 in Zuid-Beijerland..</text:p>
            <text:p text:style-name="common-al">Zaaknummer: VTH202606-0727</text:p>
            <text:p text:style-name="common-al">Start bezwaartermijn (6 weken): 13-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38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6-0727</meta:user-defined>
    <meta:user-defined meta:name="DCTERMS.abstract">Het vervangen van een laagspanningskabel en lagedruk gasnet nabij Henrik Ibsenstraat 18 in Zuid-Beijerland</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Waterschap Hollandse Delta - watervergunning voor het vervangen van een laagspanningskabel en lagedruk gasnet nabij Henrik Ibsenstraat 18 in Zuid-Beijerland</meta:user-defined>
    <meta:user-defined meta:name="DCTERMS.W3CDTF/DCTERMS.available">2026-08-13</meta:user-defined>
    <meta:user-defined meta:name="DCTERMS.W3CDTF/OVERHEIDop.jaargang">2026</meta:user-defined>
    <meta:user-defined meta:name="OVERHEIDop.publicationIssue">21386</meta:user-defined>
    <meta:user-defined meta:name="OVERHEIDop.WsbID/DC.identifier">wsb-2026-21386</meta:user-defined>
    <meta:user-defined meta:name="OVERHEIDop.versieInformatie"/>
  </office:meta>
</office:document-meta>
</file>