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keerwand in de sloot tegen wegzakken grond ter plaatse van Schoolstraat 18 te Ocht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keerwand in de sloot tegen wegzakken grond ter plaatse van Schoolstraat 18 te Ochten 
</text:p>
            <text:p text:style-name="common-al">Zaaknummer: 342538
</text:p>
            <text:p text:style-name="common-al">DSO verzoeknummer: 2026081100683
</text:p>
            <text:p text:style-name="common-al">Ontvangst aanvraag: 11-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38</meta:user-defined>
    <meta:user-defined meta:name="DCTERMS.abstract">het plaatsen van een keerwand in de sloot tegen wegzakken grond ter plaatse van Schoolstraat 18 te Ocht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keerwand in de sloot tegen wegzakken grond ter plaatse van Schoolstraat 18 te Ochten</meta:user-defined>
    <meta:user-defined meta:name="DCTERMS.W3CDTF/DCTERMS.available">2026-08-13</meta:user-defined>
    <meta:user-defined meta:name="DCTERMS.W3CDTF/OVERHEIDop.jaargang">2026</meta:user-defined>
    <meta:user-defined meta:name="OVERHEIDop.publicationIssue">21384</meta:user-defined>
    <meta:user-defined meta:name="OVERHEIDop.WsbID/DC.identifier">wsb-2026-21384</meta:user-defined>
    <meta:user-defined meta:name="OVERHEIDop.versieInformatie"/>
  </office:meta>
</office:document-meta>
</file>