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diverse activiteiten nabij Zijl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6173, ontvangstdatum aanvraag: 10 augustus 2026</text:p>
            <text:p text:style-name="common-al"/>
            <text:p text:style-name="common-al">Het hoogheemraadschap heeft een aanvraag om een omgevingsvergunning voor een wateractiviteit ontvangen. De vergunning is aangevraagd voor diverse activiteiten, namelijk:</text:p>
            <text:p text:style-name="common-al">- het verwijderen van een distributiestation;</text:p>
            <text:p text:style-name="common-al">- het aanbrengen van kabels of leidingen;</text:p>
            <text:p text:style-name="common-al">- het verwijderen van kabels of leidingen.</text:p>
            <text:p text:style-name="common-al">De locatie voor de aangevraagde vergunning is gelegen nabij Zijl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5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diverse activiteiten nabij Zijl in Rotterdam</meta:user-defined>
    <meta:user-defined meta:name="DCTERMS.W3CDTF/DCTERMS.available">2026-08-13</meta:user-defined>
    <meta:user-defined meta:name="DCTERMS.W3CDTF/OVERHEIDop.jaargang">2026</meta:user-defined>
    <meta:user-defined meta:name="OVERHEIDop.publicationIssue">21380</meta:user-defined>
    <meta:user-defined meta:name="OVERHEIDop.WsbID/DC.identifier">wsb-2026-21380</meta:user-defined>
    <meta:user-defined meta:name="OVERHEIDop.versieInformatie"/>
  </office:meta>
</office:document-meta>
</file>