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7494 voor het aanbrengen van een waterleiding nabij Klaverweijdeweg 12 te Hoogmade.</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middels een boogboring aanbrengen van PE100 SDR11 waterleiding Ø 63 mm middels een boogboring aanbrengen van PE100 SDR11 mantelbuis Ø 63 mm (of kleiner) binnen de kern- en beschermingszone van een regionale kering nabij van Klaverweijdeweg 12 te Hoogmade.</text:p>
            <text:p text:style-name="common-al"/>
            <text:p text:style-name="common-al"> 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3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3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7494 voor het aanbrengen van een waterleiding nabij Klaverweijdeweg 12 te Hoogmade.</meta:user-defined>
    <meta:user-defined meta:name="OVERHEIDop.datumEindeReactietermijn">2026-09-23</meta:user-defined>
    <meta:user-defined meta:name="OVERHEIDop.TilID/OVERHEIDop.terinzageleggingOP">til-2026-32155</meta:user-defined>
    <meta:user-defined meta:name="DCTERMS.W3CDTF/DCTERMS.available">2026-08-13</meta:user-defined>
    <meta:user-defined meta:name="DCTERMS.W3CDTF/OVERHEIDop.jaargang">2026</meta:user-defined>
    <meta:user-defined meta:name="OVERHEIDop.publicationIssue">21365</meta:user-defined>
    <meta:user-defined meta:name="OVERHEIDop.WsbID/DC.identifier">wsb-2026-21365</meta:user-defined>
    <meta:user-defined meta:name="OVERHEIDop.versieInformatie"/>
  </office:meta>
</office:document-meta>
</file>