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015 voor het middels een open sleuf aanbrengen van een gasleiding nabij Leimuiderdijk 227 te Burgerve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iddels een open sleuf aanbrengen van PE100 SDR11 0,1 bar gasleiding Ø 75 mm binnen de kernzone van een regionale kering nabij Leimuiderdijk 227 te Burgerve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9015 voor het middels een open sleuf aanbrengen van een gasleiding nabij Leimuiderdijk 227 te Burgerveen.</meta:user-defined>
    <meta:user-defined meta:name="OVERHEIDop.datumEindeReactietermijn">2026-09-23</meta:user-defined>
    <meta:user-defined meta:name="OVERHEIDop.TilID/OVERHEIDop.terinzageleggingOP">til-2026-32144</meta:user-defined>
    <meta:user-defined meta:name="DCTERMS.W3CDTF/DCTERMS.available">2026-08-13</meta:user-defined>
    <meta:user-defined meta:name="DCTERMS.W3CDTF/OVERHEIDop.jaargang">2026</meta:user-defined>
    <meta:user-defined meta:name="OVERHEIDop.publicationIssue">21356</meta:user-defined>
    <meta:user-defined meta:name="OVERHEIDop.WsbID/DC.identifier">wsb-2026-21356</meta:user-defined>
    <meta:user-defined meta:name="OVERHEIDop.versieInformatie"/>
  </office:meta>
</office:document-meta>
</file>