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aanbrengen van beplanting nabij Jacob Barneveldstraat 39 Linschoten met code HDSR757168.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aanbrengen van beplanting nabij Jacob Barneveldstraat 39 Linschoten. Deze aanvraag is ontvangen op 10 augustus 2026 en geregistreerd onder zaak 757168.</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34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7235</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aanbrengen van beplanting nabij Jacob Barneveldstraat 39 Linschoten met code HDSR757168.</meta:user-defined>
    <meta:user-defined meta:name="DCTERMS.W3CDTF/DCTERMS.available">2026-08-13</meta:user-defined>
    <meta:user-defined meta:name="DCTERMS.W3CDTF/OVERHEIDop.jaargang">2026</meta:user-defined>
    <meta:user-defined meta:name="OVERHEIDop.publicationIssue">21349</meta:user-defined>
    <meta:user-defined meta:name="OVERHEIDop.WsbID/DC.identifier">wsb-2026-21349</meta:user-defined>
    <meta:user-defined meta:name="OVERHEIDop.versieInformatie"/>
  </office:meta>
</office:document-meta>
</file>