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verwijderen van een gasleiding ter hoogte van ’s-Gravenweg 359A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5492, verzenddatum 12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verwijderen van een lagedruk gasleiding in het beperkingengebied van een oppervlaktewaterlichaam voor aan- en afvoer ter hoogte van 's Gravenweg 359A in Capelle aan den IJssel. </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246</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verwijderen van een gasleiding ter hoogte van ’s-Gravenweg 359A in Capelle aan den IJssel.</meta:user-defined>
    <meta:user-defined meta:name="DCTERMS.W3CDTF/DCTERMS.available">2026-08-13</meta:user-defined>
    <meta:user-defined meta:name="DCTERMS.W3CDTF/OVERHEIDop.jaargang">2026</meta:user-defined>
    <meta:user-defined meta:name="OVERHEIDop.publicationIssue">21348</meta:user-defined>
    <meta:user-defined meta:name="OVERHEIDop.WsbID/DC.identifier">wsb-2026-21348</meta:user-defined>
    <meta:user-defined meta:name="OVERHEIDop.versieInformatie"/>
  </office:meta>
</office:document-meta>
</file>