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aanleggen van kabel of leiding nabij Tinnegieterstede 170 in Nieuwegein met code HDSR757104.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aanleggen van kabel of leiding nabij Tinnegieterstede 170 in Nieuwegein. Deze aanvraag is ontvangen op 10 augustus 2026 en geregistreerd onder zaak 757104.</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3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7236</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aanleggen van kabel of leiding nabij Tinnegieterstede 170 in Nieuwegein met code HDSR757104.</meta:user-defined>
    <meta:user-defined meta:name="DCTERMS.W3CDTF/DCTERMS.available">2026-08-13</meta:user-defined>
    <meta:user-defined meta:name="DCTERMS.W3CDTF/OVERHEIDop.jaargang">2026</meta:user-defined>
    <meta:user-defined meta:name="OVERHEIDop.publicationIssue">21347</meta:user-defined>
    <meta:user-defined meta:name="OVERHEIDop.WsbID/DC.identifier">wsb-2026-21347</meta:user-defined>
    <meta:user-defined meta:name="OVERHEIDop.versieInformatie"/>
  </office:meta>
</office:document-meta>
</file>