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335 aanleggen van een dam met duiker t.h.v. Scheeneweg 5 A, Nijeholtwol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8-2026 heeft het dagelijks bestuur van Wetterskip Fryslân een aanvraag ontvangen van Loonbedrijf van den Akker B.V. te Nijeholtwolde, voor het aanleggen van een dam met duiker t.h.v. Scheeneweg 5 A, Nijeholtwolde.</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77</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335 aanleggen van een dam met duiker t.h.v. Scheeneweg 5 A, Nijeholtwolde</meta:user-defined>
    <meta:user-defined meta:name="DCTERMS.W3CDTF/DCTERMS.available">2026-08-13</meta:user-defined>
    <meta:user-defined meta:name="DCTERMS.W3CDTF/OVERHEIDop.jaargang">2026</meta:user-defined>
    <meta:user-defined meta:name="OVERHEIDop.publicationIssue">21343</meta:user-defined>
    <meta:user-defined meta:name="OVERHEIDop.WsbID/DC.identifier">wsb-2026-21343</meta:user-defined>
    <meta:user-defined meta:name="OVERHEIDop.versieInformatie"/>
  </office:meta>
</office:document-meta>
</file>