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9148 voor het aanbrengen van een gasleiding nabij Slaperdijkweg 200 te Haarlem.</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middels een open sleuf verwijderen en aanbrengen van PE100 SDR11 0,1 bar gasleiding Ø 200 mm en kleiner en PVC mantelbuizen Ø 250 mm en Ø 315 mm binnen de kern- en beschermingszone van een regionale keringen nabij Slaperdijkweg 200 te Haarlem. </text:p>
            <text:p text:style-name="common-al"/>
            <text:p text:style-name="common-al">Waarom publiceert Rijnland dit bericht?</text:p>
            <text:p text:style-name="common-al"> 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text:p>
            <text:p text:style-name="common-al"> U kunt Rijnland tot 23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text:p>
            <text:p text:style-name="common-al"> 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text:p>
            <text:p text:style-name="common-al"> 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text:p>
            <text:p text:style-name="common-al"/>
            <text:p text:style-name="common-al"> 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33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3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3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9148 voor het aanbrengen van een gasleiding nabij Slaperdijkweg 200 te Haarlem.</meta:user-defined>
    <meta:user-defined meta:name="OVERHEIDop.datumEindeReactietermijn">2026-09-23</meta:user-defined>
    <meta:user-defined meta:name="OVERHEIDop.TilID/OVERHEIDop.terinzageleggingOP">til-2026-32133</meta:user-defined>
    <meta:user-defined meta:name="DCTERMS.W3CDTF/DCTERMS.available">2026-08-13</meta:user-defined>
    <meta:user-defined meta:name="DCTERMS.W3CDTF/OVERHEIDop.jaargang">2026</meta:user-defined>
    <meta:user-defined meta:name="OVERHEIDop.publicationIssue">21337</meta:user-defined>
    <meta:user-defined meta:name="OVERHEIDop.WsbID/DC.identifier">wsb-2026-21337</meta:user-defined>
    <meta:user-defined meta:name="OVERHEIDop.versieInformatie"/>
  </office:meta>
</office:document-meta>
</file>