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7217 voor het uitvoeren van diverse werkzaamheden nabij Galgweg 4 te Hazerswoude-Dorp.</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graven van sleuven binnen de kernzone op minder dan 2 m afstand van het te keren water, het aanbrengen van een nieuw trafo-station binnen de beschermingszone van belangrijk waternabij Galgweg 4 te Hazerswoude-Dorp. </text:p>
            <text:p text:style-name="common-al"/>
            <text:p text:style-name="common-al">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3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text:p>
            <text:p text:style-name="common-al"> 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33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7217 voor het uitvoeren van diverse werkzaamheden nabij Galgweg 4 te Hazerswoude-Dorp.</meta:user-defined>
    <meta:user-defined meta:name="OVERHEIDop.datumEindeReactietermijn">2026-09-23</meta:user-defined>
    <meta:user-defined meta:name="OVERHEIDop.TilID/OVERHEIDop.terinzageleggingOP">til-2026-32126</meta:user-defined>
    <meta:user-defined meta:name="DCTERMS.W3CDTF/DCTERMS.available">2026-08-13</meta:user-defined>
    <meta:user-defined meta:name="DCTERMS.W3CDTF/OVERHEIDop.jaargang">2026</meta:user-defined>
    <meta:user-defined meta:name="OVERHEIDop.publicationIssue">21335</meta:user-defined>
    <meta:user-defined meta:name="OVERHEIDop.WsbID/DC.identifier">wsb-2026-21335</meta:user-defined>
    <meta:user-defined meta:name="OVERHEIDop.versieInformatie"/>
  </office:meta>
</office:document-meta>
</file>