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9334 vervangen van een waterleiding t.h.v. Lycklamaweg, Wolv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1-08-2026 heeft het dagelijks bestuur van Wetterskip Fryslân een aanvraag ontvangen van Baas B.V. te Capelle aan den IJssel, voor het vervangen van een waterleiding t.h.v. Lycklamaweg, Wolvega.</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33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370</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9334 vervangen van een waterleiding t.h.v. Lycklamaweg, Wolvega</meta:user-defined>
    <meta:user-defined meta:name="DCTERMS.W3CDTF/DCTERMS.available">2026-08-13</meta:user-defined>
    <meta:user-defined meta:name="DCTERMS.W3CDTF/OVERHEIDop.jaargang">2026</meta:user-defined>
    <meta:user-defined meta:name="OVERHEIDop.publicationIssue">21334</meta:user-defined>
    <meta:user-defined meta:name="OVERHEIDop.WsbID/DC.identifier">wsb-2026-21334</meta:user-defined>
    <meta:user-defined meta:name="OVERHEIDop.versieInformatie"/>
  </office:meta>
</office:document-meta>
</file>