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uitvoeren van diverse werkzaamheden nabij Schaardijk 11 in Krimpen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27105, verzenddatum 10 augustus 2026)</text:p>
            <text:p text:style-name="common-al"/>
            <text:p text:style-name="common-al">Het hoogheemraadschap heeft een omgevingsvergunning voor een wateractiviteit verleend. De omgevingsvergunning gaat over </text:p>
            <text:p text:style-name="common-al">- Aanbrengen van grond op een waterkering;</text:p>
            <text:p text:style-name="common-al">- Verwijderen van grond uit een waterkering;</text:p>
            <text:p text:style-name="common-al">- Aanbrengen van terreinverharding op een primaire of voorliggende waterkering;</text:p>
            <text:p text:style-name="common-al">- Aanbrengen van drainageleidingen in een waterkering;</text:p>
            <text:p text:style-name="common-al">- Aanbrengen van inspectieputten in een </text:p>
            <text:p text:style-name="common-al">- Aanbrengen van L-wanden in een waterkering.</text:p>
            <text:p text:style-name="common-al">De activiteiten worden uitgevoerd nabij Schaardijk 11 in Krimpen aan den 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3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168</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Verleende vergunning voor het uitvoeren van diverse werkzaamheden nabij Schaardijk 11 in Krimpen aan den IJssel.</meta:user-defined>
    <meta:user-defined meta:name="DCTERMS.W3CDTF/DCTERMS.available">2026-08-13</meta:user-defined>
    <meta:user-defined meta:name="DCTERMS.W3CDTF/OVERHEIDop.jaargang">2026</meta:user-defined>
    <meta:user-defined meta:name="OVERHEIDop.publicationIssue">21331</meta:user-defined>
    <meta:user-defined meta:name="OVERHEIDop.WsbID/DC.identifier">wsb-2026-21331</meta:user-defined>
    <meta:user-defined meta:name="OVERHEIDop.versieInformatie"/>
  </office:meta>
</office:document-meta>
</file>