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uitvoeren van diverse werkzaamheden ter hoogte van Schuwacht 152 in Lekkerkerk.</text:p>
      <text:section text:name="zakelijke-mededeling_id1-3-2" text:style-name="zakelijke-mededeling">
        <text:section text:name="zakelijke-mededeling-tekst_id1-3-2-1" text:style-name="zakelijke-mededeling-tekst">
          <text:section text:name="tekst_id1-3-2-1-1" text:style-name="tekst">
            <text:p text:style-name="common-al">(zaaknummer 431646, verzenddatum 10 augustus 2026)</text:p>
            <text:p text:style-name="common-al"/>
            <text:p text:style-name="common-al">Het hoogheemraadschap heeft een omgevingsvergunning voor een wateractiviteit verleend. De omgevingsvergunning gaat over </text:p>
            <text:p text:style-name="common-al">- Aanbrengen van grond op een waterkering;</text:p>
            <text:p text:style-name="common-al">- Verwijderen van grond uit waterkering;</text:p>
            <text:p text:style-name="common-al">- Wijzigen van terreinverharding op een primaire waterkering;</text:p>
            <text:p text:style-name="common-al">- Verwijderen van een bouwwerk uit een waterkering. </text:p>
            <text:p text:style-name="common-al">De activiteiten worden uitgevoerd ter hoogte van Schuwacht 152 in Lekkerkerk,</text:p>
            <text:p text:style-name="common-al">gemeente Krimpenerwaar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2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170</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uitvoeren van diverse werkzaamheden ter hoogte van Schuwacht 152 in Lekkerkerk.</meta:user-defined>
    <meta:user-defined meta:name="DCTERMS.W3CDTF/DCTERMS.available">2026-08-13</meta:user-defined>
    <meta:user-defined meta:name="DCTERMS.W3CDTF/OVERHEIDop.jaargang">2026</meta:user-defined>
    <meta:user-defined meta:name="OVERHEIDop.publicationIssue">21329</meta:user-defined>
    <meta:user-defined meta:name="OVERHEIDop.WsbID/DC.identifier">wsb-2026-21329</meta:user-defined>
    <meta:user-defined meta:name="OVERHEIDop.versieInformatie"/>
  </office:meta>
</office:document-meta>
</file>